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charset="x-symbol"/>
    <style:font-face style:name="Aptos Display" svg:font-family="'Aptos Display'" style:font-family-generic="roman" style:font-pitch="variable"/>
    <style:font-face style:name="Aptos1" svg:font-family="Aptos" style:font-family-generic="roman" style:font-pitch="variable"/>
    <style:font-face style:name="Aptos2" svg:font-family="Aptos" style:font-family-generic="system" style:font-pitch="variable"/>
    <style:font-face style:name="Arial" svg:font-family="Arial" style:font-family-generic="swiss"/>
    <style:font-face style:name="Arial1" svg:font-family="Arial"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Таблиця1" style:family="table">
      <style:table-properties style:width="18.614cm" fo:margin-left="-0.296cm" fo:margin-top="0cm" fo:margin-bottom="0cm" table:align="left" style:writing-mode="page"/>
    </style:style>
    <style:style style:name="Таблиця1.A" style:family="table-column">
      <style:table-column-properties style:column-width="18.614cm"/>
    </style:style>
    <style:style style:name="Таблиця1.1" style:family="table-row">
      <style:table-row-properties style:min-row-height="3.919cm" fo:keep-together="auto"/>
    </style:style>
    <style:style style:name="Таблиця1.A1" style:family="table-cell">
      <style:table-cell-properties fo:padding-left="0.191cm" fo:padding-right="0.191cm" fo:padding-top="0cm" fo:padding-bottom="0cm" fo:border="none"/>
    </style:style>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loext:word-spacing-minimum="75%" loext:word-spacing-maximum="133%"/>
    </style:style>
    <style:style style:name="P3" style:family="paragraph" style:parent-style-name="List_20_Paragraph" style:list-style-name="WWNum9">
      <style:paragraph-properties fo:text-align="justify" style:justify-single-word="false" loext:word-spacing-minimum="75%" loext:word-spacing-maximum="133%"/>
    </style:style>
    <style:style style:name="P4" style:family="paragraph" style:parent-style-name="List_20_Paragraph" style:list-style-name="WWNum8">
      <style:paragraph-properties fo:text-align="justify" style:justify-single-word="false" loext:word-spacing-minimum="75%" loext:word-spacing-maximum="133%"/>
    </style:style>
    <style:style style:name="P5" style:family="paragraph" style:parent-style-name="List_20_Paragraph" style:list-style-name="WWNum14">
      <style:paragraph-properties fo:text-align="justify" style:justify-single-word="false" loext:word-spacing-minimum="75%" loext:word-spacing-maximum="133%"/>
    </style:style>
    <style:style style:name="P6" style:family="paragraph" style:parent-style-name="Standard">
      <style:paragraph-properties fo:margin-top="0cm" fo:margin-bottom="0cm" style:contextual-spacing="false" fo:text-align="justify" style:justify-single-word="false" loext:word-spacing-minimum="75%" loext:word-spacing-maximum="133%"/>
    </style:style>
    <style:style style:name="P7" style:family="paragraph" style:parent-style-name="Standard">
      <style:paragraph-properties fo:margin-top="0cm" fo:margin-bottom="0cm" style:contextual-spacing="false" fo:text-align="center" style:justify-single-word="false"/>
    </style:style>
    <style:style style:name="P8" style:family="paragraph" style:parent-style-name="List_20_Paragraph" style:list-style-name="WWNum15">
      <style:paragraph-properties fo:margin-top="0cm" fo:margin-bottom="0cm" style:contextual-spacing="true" fo:text-align="justify" style:justify-single-word="false" loext:word-spacing-minimum="75%" loext:word-spacing-maximum="133%"/>
    </style:style>
    <style:style style:name="P9" style:family="paragraph" style:parent-style-name="List_20_Paragraph" style:list-style-name="WWNum16">
      <style:paragraph-properties fo:margin-top="0cm" fo:margin-bottom="0cm" style:contextual-spacing="true" fo:text-align="justify" style:justify-single-word="false" loext:word-spacing-minimum="75%" loext:word-spacing-maximum="133%"/>
    </style:style>
    <style:style style:name="P10" style:family="paragraph" style:parent-style-name="Standard">
      <style:paragraph-properties fo:margin-top="0cm" fo:margin-bottom="0cm" style:contextual-spacing="false" fo:text-align="justify" style:justify-single-word="false" loext:word-spacing-minimum="75%" loext:word-spacing-maximum="133%"/>
      <style:text-properties style:font-name="Times New Roman" fo:font-size="11pt" style:font-size-asian="11pt" style:font-name-complex="Times New Roman1" style:font-size-complex="11pt"/>
    </style:style>
    <style:style style:name="P11" style:family="paragraph" style:parent-style-name="List_20_Paragraph" style:list-style-name="WWNum17">
      <style:paragraph-properties fo:text-align="justify" style:justify-single-word="false" loext:word-spacing-minimum="75%" loext:word-spacing-maximum="133%"/>
    </style:style>
    <style:style style:name="P12" style:family="paragraph" style:parent-style-name="List_20_Paragraph">
      <style:paragraph-properties fo:text-align="justify" style:justify-single-word="false" loext:word-spacing-minimum="75%" loext:word-spacing-maximum="133%"/>
    </style:style>
    <style:style style:name="P13" style:family="paragraph" style:parent-style-name="Standard">
      <style:paragraph-properties fo:margin-top="0cm" fo:margin-bottom="0cm" style:contextual-spacing="false" fo:line-height="100%" fo:text-align="justify" style:justify-single-word="false" loext:word-spacing-minimum="75%" loext:word-spacing-maximum="133%"/>
    </style:style>
    <style:style style:name="P14" style:family="paragraph" style:parent-style-name="Standard">
      <style:paragraph-properties fo:text-align="justify" style:justify-single-word="false" loext:word-spacing-minimum="75%" loext:word-spacing-maximum="133%"/>
      <style:text-properties style:font-name="Times New Roman" fo:font-size="11pt" style:font-size-asian="11pt" style:font-name-complex="Times New Roman1" style:font-size-complex="11pt"/>
    </style:style>
    <style:style style:name="T1" style:family="text">
      <style:text-properties style:font-name="Times New Roman" fo:font-size="11pt" style:font-size-asian="11pt" style:font-name-complex="Times New Roman1" style:font-size-complex="11pt"/>
    </style:style>
    <style:style style:name="T2" style:family="text">
      <style:text-properties style:font-name="Times New Roman" fo:font-size="11pt" fo:font-weight="bold" style:font-size-asian="11pt" style:font-weight-asian="bold" style:font-name-complex="Times New Roman1" style:font-size-complex="11pt" style:font-weight-complex="bold"/>
    </style:style>
    <style:style style:name="T3" style:family="text">
      <style:text-properties style:font-name="Times New Roman" fo:font-size="11pt" fo:font-weight="bold" style:font-size-asian="11pt" style:font-weight-asian="bold" style:font-name-complex="Times New Roman1" style:font-size-complex="11pt"/>
    </style:style>
    <style:style style:name="T4" style:family="text">
      <style:text-properties style:font-name="Times New Roman" fo:font-size="11pt" fo:language="ru" fo:country="RU" style:font-size-asian="11pt" style:font-name-complex="Times New Roman1" style:font-size-complex="11pt"/>
    </style:style>
    <style:style style:name="T5" style:family="text">
      <style:text-properties fo:color="#000000" loext:opacity="100%" style:font-name="Times New Roman" fo:font-size="11pt" style:font-size-asian="11pt" style:font-name-complex="Times New Roman1" style:font-size-complex="11pt">
        <loext:char-complex-color loext:theme-type="dark1" loext:color-type="theme"/>
      </style:text-properties>
    </style:style>
    <style:style style:name="T6" style:family="text">
      <style:text-properties fo:color="#000000" loext:opacity="100%" style:font-name="Times New Roman" fo:font-size="11pt" style:text-underline-style="none" style:font-size-asian="11pt" style:font-name-complex="Times New Roman1" style:font-size-complex="11pt">
        <loext:char-complex-color loext:theme-type="dark1" loext:color-type="theme"/>
      </style:text-properties>
    </style:style>
    <style:style style:name="T7" style:family="text">
      <style:text-properties fo:color="#000000" loext:opacity="100%" style:font-name="Times New Roman" fo:font-size="11pt" style:letter-kerning="false" style:font-size-asian="11pt" style:font-name-complex="Times New Roman1" style:font-size-complex="11pt"/>
    </style:style>
    <style:style style:name="T8" style:family="text">
      <style:text-properties fo:color="#ff0000" loext:opacity="100%" style:font-name="Times New Roman" fo:font-size="11pt" fo:font-weight="bold" style:font-size-asian="11pt" style:font-weight-asian="bold" style:font-name-complex="Times New Roman1" style:font-size-complex="11pt" style:font-weight-complex="bold"/>
    </style:style>
    <style:style style:name="T9" style:family="text">
      <style:text-properties style:font-name="Times New Roman" fo:font-size="11pt" fo:language="ru" fo:country="RU" fo:font-weight="bold" style:font-size-asian="11pt" style:font-weight-asian="bold" style:font-name-complex="Times New Roman1" style:font-size-complex="11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ПУБЛІЧНИЙ ДОГОВІР (ОФЕРТА)</text:span><text:span text:style-name="T2"/></text:p>
      <text:p text:style-name="P1" loext:marker-style-name="T1"><text:span text:style-name="T2">ПРО НАДАННЯ ЕЛЕКТРОННИХ КОМУНІКАЦІЙНИХ ПОСЛУГ</text:span><text:span text:style-name="T2"/></text:p>
      <text:p text:style-name="P2" loext:marker-style-name="T1"><text:span text:style-name="T1">редакція від 01.01.2026р. <text:s text:c="108"/>Україна, м. Запоріжжя</text:span><text:span text:style-name="T1"/></text:p>
      <text:p text:style-name="P2" loext:marker-style-name="T1"><text:span text:style-name="T1">Цей Публічний договір (оферта) про надання електронних комунікаційних послуг регламентує порядок надання електронних комунікаційних послуг </text:span><text:span text:style-name="T2">Фізичною особою-підприємцем</text:span><text:span text:style-name="T3"> Гойденком Романом Яковичем</text:span><text:span text:style-name="T2">,</text:span><text:span text:style-name="T1"> </text:span><text:span text:style-name="T4">яка </text:span><text:span text:style-name="T1">належним чином зареєстрована відповідно до законодавства України, включен</text:span><text:span text:style-name="T4">а</text:span><text:span text:style-name="T1"> до реєстру постачальників електронних комунікаційних мереж та/або послуг за № 16</text:span><text:span text:style-name="T4">26</text:span><text:span text:style-name="T1">, та є платником єдиного податку 3 група 5%, не платник ПДВ.</text:span></text:p>
      <text:p text:style-name="P2" loext:marker-style-name="T1"><text:span text:style-name="T1">Цей договір є Публічним договором (офертою) в розумінні ст. 633 Цивільного кодексу України і має відповідну юридичну силу. </text:span><text:span text:style-name="T1"/></text:p>
      <text:p text:style-name="P2" loext:marker-style-name="T1"><text:span text:style-name="T2">Фізична особа-підприємець </text:span><text:span text:style-name="T3">Гойденко Роман Якович</text:span><text:span text:style-name="T1">, (далі – Постачальник електронних комунікаційних послуг або Постачальник), пропонує фізичним особам (далі – «Абонент»), укласти цей Публічний договір (оферту) про надання електронних комунікаційних послуг (далі – «Договір»), відповідно до Закону України «Про електронні комунікації» (далі – Закон), Закону України «Про захист прав споживачів», Цивільного кодексу України, Правил надання та отримання електронних комунікаційних послуг, затверджених постановою Кабінету Міністрів України від 25 червня 2025 р. № 761 (далі – «Правила»), інших нормативно-правових актів у сфері електронних комунікацій, на наступних умовах. </text:span></text:p>
      <text:p text:style-name="P1" loext:marker-style-name="T1"><text:span text:style-name="T1">Терміни, що використовуються в цьому Договорі, мають значення, наведені нижче:</text:span><text:span text:style-name="T1"/></text:p>
      <text:p text:style-name="P2" loext:marker-style-name="T1"><text:span text:style-name="T2">Абонент </text:span><text:span text:style-name="T1">– фізична особа, кінцевий користувач, який отримує електронні комунікаційні послуги на умовах цього Договору, укладеного з Постачальником електронних комунікаційних послуг. </text:span></text:p>
      <text:p text:style-name="P2" loext:marker-style-name="T1"><text:span text:style-name="T2">Постачальник електронних комунікаційних послуг </text:span><text:span text:style-name="T1">– суб’єкт господарювання, який фактично надає та/або має право надавати електронні комунікаційні послуги на власних мережах та/або на мережах інших постачальників електронних комунікаційних послуг. </text:span></text:p>
      <text:p text:style-name="P2" loext:marker-style-name="T1"><text:span text:style-name="T2">Договір про надання електронних комунікаційних послуг </text:span><text:span text:style-name="T1">- правочин, укладений між Абонентом і Постачальником, у якому міститься інформація про якість, строки, ціну, розрахунковий період та інші умови, за яким Постачальник зобов’язується на замовлення Абонента надавати послуги, а Абонент - їх оплачувати. </text:span></text:p>
      <text:p text:style-name="P2" loext:marker-style-name="T1"><text:span text:style-name="T2">Згода Абонента (Акцепт) </text:span><text:span text:style-name="T1">- волевиявлення, виражене Абонентом у будь-який спосіб, у тому числі вчинення ним дій, які можуть бути зафіксовані обладнанням постачальника електронних комунікаційних послуг</text:span><text:span text:style-name="T2"> </text:span><text:span text:style-name="T1">(голосове, текстове повідомлення, використання сигналів тонового набору тощо).</text:span></text:p>
      <text:p text:style-name="P2" loext:marker-style-name="T1"><text:span text:style-name="T2">Тарифний план </text:span><text:span text:style-name="T1">- запропонована Абоненту Постачальником електронних комунікаційних послуг пропозиція, щодо вартості, умов та обсягу надання певних електронних комунікаційних послуг</text:span></text:p>
      <text:p text:style-name="P2" loext:marker-style-name="T1"><text:span text:style-name="T2">Особистий кабінет </text:span><text:span text:style-name="T1">- розділ веб-сайту, який використовується, зокрема, для електронної ідентифікації Абонента та інформаційної взаємодії між Постачальником та Абонентом.</text:span></text:p>
      <text:p text:style-name="P2" loext:marker-style-name="T1"><text:span text:style-name="T2">Особовий рахунок </text:span><text:span text:style-name="T1">- персональний рахунок, який Постачальник відкриває для Абонента і на якому ведеться облік усіх наданих Абоненту послуг, додаткових послуг, пакетів послуг та сервісів, а також облік платежів Абонента.</text:span></text:p>
      <text:p text:style-name="P2" loext:marker-style-name="T1"><text:span text:style-name="T2">Електронна комунікаційна мережа </text:span><text:span text:style-name="T1">- комплекс технічних засобів електронних комунікацій та споруд, призначених для надання електронних комунікаційних послуг. </text:span></text:p>
      <text:p text:style-name="P2" loext:marker-style-name="T1"><text:span text:style-name="T2">Електронна комунікаційна послуга (Послуга) </text:span><text:span text:style-name="T1">– послуга, що полягає в прийманні та/або передачі інформації через електронні комунікаційні мережі, крім послуг з редакційним контролем змісту інформації, що передається за допомогою електронних комунікаційних мереж і послуг. </text:span></text:p>
      <text:p text:style-name="P2" loext:marker-style-name="T1"><text:span text:style-name="T2">Послуга з доступу до мережі Інтернет </text:span><text:span text:style-name="T1">- електронна комунікаційна послуга, що забезпечує доступ до мережі Інтернет і можливість логічного з’єднання з кінцевими точками мережі Інтернет незалежно від технології, що застосовується в електронній комунікаційній мережі, і кінцевого (термінального) обладнання, що використовується. </text:span></text:p>
      <text:p text:style-name="P2" loext:marker-style-name="T1"><text:soft-page-break/><text:span text:style-name="T2">Додаткові послуги </text:span><text:span text:style-name="T1">- послуги Постачальника, які не входять у відповідний обраний Абонентом Тарифний план та замовляються Абонентом окремо у встановленому для відповідної Додаткової послуги порядку. </text:span></text:p>
      <text:p text:style-name="P2" loext:marker-style-name="T1"><text:span text:style-name="T2">Абонентська лінія електронної комунікаційної мережі </text:span><text:span text:style-name="T1">- складова частина електронної комунікаційної мережі, що з’єднує кінцеве (термінальне) обладнання з електронною комунікаційною мережею. </text:span></text:p>
      <text:p text:style-name="P2" loext:marker-style-name="T1"><text:span text:style-name="T2">Кінцеве (термінальне) обладнання </text:span><text:span text:style-name="T1">- обладнання, призначене для з’єднання з кінцевим пунктом електронної комунікаційної мережі з метою забезпечення доступу до електронних комунікаційних послуг. </text:span></text:p>
      <text:p text:style-name="P2" loext:marker-style-name="T1"><text:span text:style-name="T2">Мережа Інтернет (Інтернет) </text:span><text:span text:style-name="T1">- глобальна електронна комунікаційна мережа, що призначена для передачі даних та складається з фізично та логічно взаємоз’єднаних окремих електронних комунікаційних мереж, взаємодія яких базується на використанні єдиного адресного простору та на використанні інтернет-протоколів, визначених міжнародними стандартами. </text:span></text:p>
      <text:p text:style-name="P2" loext:marker-style-name="T1"><text:span text:style-name="T2">Веб-сайт Постачальника </text:span><text:span text:style-name="T1">– офіційна веб-сторінка Постачальника в мережі Інтернет, що розміщена за адресою</text:span><text:span text:style-name="T5">: </text:span><text:a xlink:type="simple" xlink:href="https://gigabit.ua" text:style-name="Internet_20_link" text:visited-style-name="Visited_20_Internet_20_Link"><text:span text:style-name="Internet_20_link"><text:span text:style-name="T6">https://gigabit.ua</text:span></text:span></text:a><text:span text:style-name="T5"> </text:span><text:span text:style-name="T1">та є основним джерелом інформування Абонентів. </text:span></text:p>
      <text:p text:style-name="P2" loext:marker-style-name="T1"><text:span text:style-name="T2">IP - адреса Абонента </text:span><text:span text:style-name="T1">– динамічна IP-адреса Абонента, що використовується для передавання даних Абонентом через Електронну комунікаційну мережу Постачальника. </text:span></text:p>
      <text:p text:style-name="P2" loext:marker-style-name="T1"><text:span text:style-name="T2">Місце отримання послуги </text:span><text:span text:style-name="T1">- адреса, визначена Абонентом для отримання ним електронних комунікаційних послуг. </text:span></text:p>
      <text:p text:style-name="P2" loext:marker-style-name="T1"><text:span text:style-name="T2">Підключення (відключення) кінцевого (термінального) обладнання </text:span><text:span text:style-name="T1">- з'єднання (від'єднання) Кінцевого (термінального) обладнання або абонентського вводу до (від) Електронної комунікаційної мережі та/або блокування логічного та технічного доступу такого обладнання до електронної комунікаційної мережі. </text:span></text:p>
      <text:p text:style-name="P2" loext:marker-style-name="T1"><text:span text:style-name="T2">Пошкодження електронної комунікаційної мережі </text:span><text:span text:style-name="T1">— втрата можливості функціонування елементів електронної комунікаційної мережі, пошкодження елементів інфраструктури електронної комунікаційної мережі, що унеможливлює надання кінцевому користувачу послуг з використанням таких елементів або знижує до неприпустимих значень рівні показників якості. </text:span></text:p>
      <text:p text:style-name="P2" loext:marker-style-name="T1"><text:span text:style-name="T2">Несанкціоноване втручання в роботу та/або використання електронної комунікаційної мережі </text:span><text:span text:style-name="T1">- дії, зафіксовані актом про порушення правил надання і отримання послуг, що призвели до витоку, втрати, підробки, блокування, перекручення чи знищення інформації; отримання послуг безоплатно або за тарифами, нижчими від встановлених тарифів; розповсюдження комп’ютерних вірусів (шкідливих програмних засобів); аномальності викликів (спрямування від кінцевого (термінального) обладнання викликів та/або трафіку, які є нетиповими для відповідного профілю Абонента, спрямовані на встановлення сеансів зв’язку за одними і тими самими напрямками, кодами мереж, кодами послуг тощо); зациклення трафіку (навмисна зміна чи помилка через недбалість маршрутизації трафіку, що призводить до спрямування трафіку у зворотному напрямку); впливу на електронні інформаційні ресурси, електронну комунікаційну мережу або її складові з метою зробити недоступним надання послуг кінцевим користувачам (DoS attack). </text:span></text:p>
      <text:p text:style-name="P2" loext:marker-style-name="T1"><text:span text:style-name="T2">Пункт закінчення Електронної комунікаційної мережі </text:span><text:span text:style-name="T1">- місце стику (з'єднання) Електронної комунікаційної мережі та Кінцевого обладнання. </text:span></text:p>
      <text:p text:style-name="P2" loext:marker-style-name="T1"><text:span text:style-name="T2">Розрахунковий період </text:span><text:span text:style-name="T1">– період надання Послуг, що дорівнює одному календарному місяцю, протягом якого Сторони виконують свої зобов’язання за Договором. Розрахунковий період починається з першого календарного дня місяця та закінчується останнім календарним днем такого місяця. </text:span></text:p>
      <text:p text:style-name="P2" loext:marker-style-name="T1"><text:span text:style-name="T2">Скорочення переліку послуг </text:span><text:span text:style-name="T1">– зупинення Постачальником надання послуг або окремої послуги із забезпеченням технічної можливості поновлення їх (її) надання Абоненту. </text:span></text:p>
      <text:p text:style-name="P2" loext:marker-style-name="T1"><text:span text:style-name="T2">Якість Послуги </text:span><text:span text:style-name="T1">– сукупність показників якості електронних комунікаційних Послуги, параметрів і рівнів, які характеризують та визначають споживчі властивості електронної комунікаційної послуги для задоволення потреб Абонента. Показники якості надання Послуги оприлюднені на офіційному веб-сайті Постачальника https://gigabit.ua. </text:span></text:p>
      <text:p text:style-name="P2" loext:marker-style-name="T1"><text:span text:style-name="T2">Регуляторний орган </text:span><text:span text:style-name="T1">- центральний орган виконавчої влади зі спеціальним статусом у сферах електронних комунікацій, радіочастотного спектра та надання послуг поштового зв’язку. </text:span></text:p>
      <text:p text:style-name="P2" loext:marker-style-name="T1"><text:soft-page-break/><text:span text:style-name="T1">Інші терміни в цьому Договорі вживаються у значеннях, що використовуються в Законі України «Про електронні комунікації», Правилах, законах України «Про захист прав споживачів», «Про захист персональних даних».</text:span><text:span text:style-name="T1"/></text:p>
      <text:p text:style-name="P1" loext:marker-style-name="T1"><text:span text:style-name="T2">1. ЗАГАЛЬНІ ПОЛОЖЕННЯ</text:span><text:span text:style-name="T2"/></text:p>
      <text:p text:style-name="P2" loext:marker-style-name="T1"><text:span text:style-name="T1">1.1 Цей Договір регулює відносини з приводу надання Постачальником Абоненту електронних комунікаційних послуг (далі – Послуги), згідно обраних Абонентом Тарифів або Тарифних планів (далі – Тарифи), у відповідності до умов цього Договору та нормативно-правових актів у сфері електронних комунікацій. Надання Послуг починається після повної сплати Абонентом оплати за перший Розрахунковий період щодо замовлених Послуг при підключенні до Електронної комунікаційної мережі Постачальника (далі – мережа) відповідно до діючих на момент підключення Тарифів. </text:span><text:span text:style-name="T1"/></text:p>
      <text:p text:style-name="P2" loext:marker-style-name="T1"><text:span text:style-name="T1">1.2. Даний Договір є публічним та діє протягом строку встановленому в ньому або до моменту його припинення в порядку визначеному цим Договором. </text:span><text:span text:style-name="T1"/></text:p>
      <text:p text:style-name="P2" loext:marker-style-name="T1"><text:span text:style-name="T1">1.3. До укладення Договору, Абонент самостійно ознайомлюється з інформацією про Послуги та їх вартість, умовами Договору, умовами обслуговування та технічної підтримки, про порядок зміни умов надання, скорочення переліку послуг та припинення їх надання, а також іншою інформацією, яку, відповідно до п. 16-17, 19, 24 Правил, Постачальник оприлюднює на веб-сайті https://gigabit.ua. </text:span><text:span text:style-name="T1"/></text:p>
      <text:p text:style-name="P2" loext:marker-style-name="T1"><text:span text:style-name="T1">1.4. Умови цього Договору визначаються Постачальником самостійно у відповідності та на виконання вимог чинного законодавства України. Умови Договору можуть бути змінені Постачальником з обов’язковим повідомленням про це Абонента в порядку визначеному цим Договором. </text:span><text:span text:style-name="T1"/></text:p>
      <text:p text:style-name="P2" loext:marker-style-name="T1"><text:span text:style-name="T1">1.5. Послуги надаються цілодобово з граничними нормативними рівнями показників якості згідно нормативно-правових актів у сфері електронних комунікацій. Технічні характеристики та параметри, що використовуються для надання Послуг за Договором визначаються відповідним Тарифним планом.</text:span><text:span text:style-name="T1"/></text:p>
      <text:p text:style-name="P2" loext:marker-style-name="T1"><text:span text:style-name="T1">1.6. Фактичне отримання Абонентом певної Послуги та користування нею означає, що така Послуга була замовлена Абонентом з урахуванням, в т.ч. положень невід’ємних частин Договору. </text:span><text:span text:style-name="T1"/></text:p>
      <text:p text:style-name="P2" loext:marker-style-name="T1"><text:span text:style-name="T1">1.7. Тимчасове припинення чи інше обмеження Постачальником в наданні Послуг допускається в порядку, встановленому чинним законодавством України та Договором.</text:span><text:span text:style-name="T1"/></text:p>
      <text:p text:style-name="P1" loext:marker-style-name="T1"><text:span text:style-name="T2">2. ПОРЯДОК УКЛАДЕННЯ ДОГОВОРУ</text:span><text:span text:style-name="T2"/></text:p>
      <text:p text:style-name="P2" loext:marker-style-name="T1"><text:span text:style-name="T1">2.1. Цей Договір укладається шляхом Акцепту (приєднання) Абонента до цього Договору наступним чином, виконуючи одну або декілька дій: </text:span><text:span text:style-name="T1"/></text:p>
      <text:list xml:id="list2751153302" text:style-name="WWNum9">
        <text:list-item>
          <text:p text:style-name="P3" loext:marker-style-name="T1"><text:span text:style-name="T1">шляхом оплати Послуг Постачальника; </text:span><text:span text:style-name="T1"/></text:p>
        </text:list-item>
        <text:list-item>
          <text:p text:style-name="P3" loext:marker-style-name="T1"><text:span text:style-name="T1">шляхом продовження користування Послугами Постачальника; </text:span><text:span text:style-name="T1"/></text:p>
        </text:list-item>
      </text:list>
      <text:p text:style-name="P2" loext:marker-style-name="T1"><text:span text:style-name="T1">2.2. Абонент, який вчинив зазначені вище дії та приєднався до цього Договору, цим підтверджує, що він ознайомлений та погоджується з умовами цього Договору. </text:span><text:span text:style-name="T1"/></text:p>
      <text:p text:style-name="P2" loext:marker-style-name="T1"><text:span text:style-name="T1">2.3. Договір вважається укладеним, якщо Абонент висловив свою безсумнівну та добровільну згоду на його укладення. </text:span><text:span text:style-name="T1"/></text:p>
      <text:p text:style-name="P1" loext:marker-style-name="T1"><text:span text:style-name="T2">3. ОРГАНІЗАЦІЙНІ ТА ТЕХНІЧНІ УМОВИ НАДАННЯ ПОСЛУГ</text:span><text:span text:style-name="T2"/></text:p>
      <text:p text:style-name="P2" loext:marker-style-name="T1"><text:span text:style-name="T1">3.1. Умови надання Послуг: </text:span><text:span text:style-name="T1"/></text:p>
      <text:p text:style-name="P2" loext:marker-style-name="T1"><text:span text:style-name="T1">3.1.1. Замовлення Абонентом Послуг в зоні надання Постачальником таких Послуг і наявність у Постачальника технічної можливості надання Абоненту Послуг. </text:span><text:span text:style-name="T1"/></text:p>
      <text:p text:style-name="P2" loext:marker-style-name="T1"><text:span text:style-name="T1">3.1.2. Укладення Абонентом з Постачальником цього Договору. </text:span><text:span text:style-name="T1"/></text:p>
      <text:p text:style-name="P2" loext:marker-style-name="T1"><text:span text:style-name="T1">3.1.3. Використання Абонентом для отримання Послуг налаштованого Кінцевого обладнання та програмного забезпечення. </text:span><text:span text:style-name="T1"/></text:p>
      <text:p text:style-name="P2" loext:marker-style-name="T1"><text:span text:style-name="T1">3.1.4. Оплата Абонентом Послуг Постачальника. </text:span><text:span text:style-name="T1"/></text:p>
      <text:p text:style-name="P2" loext:marker-style-name="T1"><text:span text:style-name="T1">3.1.5. Реєстрація Абонента в мережі.</text:span><text:span text:style-name="T1"/></text:p>
      <text:p text:style-name="P2" loext:marker-style-name="T1"><text:soft-page-break/><text:span text:style-name="T1">3.2. Постачальник розпочинає надання Послуг Абоненту після виконання Абонентом умов надання Послуг, підключення Кінцевого обладнання Абонента до обладнання Постачальника та оплати згідно обраного Тарифного плану.</text:span><text:span text:style-name="T1"/></text:p>
      <text:p text:style-name="P2" loext:marker-style-name="T1"><text:span text:style-name="T1">3.3. Постачальник надає Абоненту Послуги цілодобово, протягом строку дії цього Договору, відповідно до параметрів замовлених Абонентом Послуг. </text:span><text:span text:style-name="T1"/></text:p>
      <text:p text:style-name="P2" loext:marker-style-name="T1"><text:span text:style-name="T1">3.4. Абонент замовляє Послуги у порядку, передбаченому цим Договором. </text:span><text:span text:style-name="T1"/></text:p>
      <text:p text:style-name="P2" loext:marker-style-name="T1"><text:span text:style-name="T1">3.5. Постачальник здійснює облік наданих Послуг та здійснених Абонентом оплат за такі Послуги. </text:span><text:span text:style-name="T1"/></text:p>
      <text:p text:style-name="P2" loext:marker-style-name="T1"><text:span text:style-name="T1">3.6. Технічні характеристики Послуг відповідають замовленим Абонентом параметрам Послуг. </text:span><text:span text:style-name="T1"/></text:p>
      <text:p text:style-name="P2" loext:marker-style-name="T1"><text:span text:style-name="T1">3.7. Умови, порядок та строки припинення надання Послуг (окремих їх видів) та відновлення їх надання, зокрема: </text:span><text:span text:style-name="T1"/></text:p>
      <text:p text:style-name="P2" loext:marker-style-name="T1"><text:span text:style-name="T1">3.7.1 Постачальник має право тимчасово припинити надання Послуг Абоненту у зв'язку з заборгованістю Абонента за отримані Послуги або у зв'язку із закінченням коштів за передплачені Послуги станом на 01 число Розрахункового періоду. Надання Послуг відновлюється Постачальником після усунення Абонентом підстав для тимчасового припинення надання Послуг.</text:span><text:span text:style-name="T1"/></text:p>
      <text:p text:style-name="P2" loext:marker-style-name="T1"><text:span text:style-name="T1">3.7.2. Постачальник має право припинити надання Послуг Абоненту на час запланованого профілактичного обслуговування мережі (профілактичних, ремонтних чи інших робіт) попередньо сповістивши про це Абонента шляхом розміщення відповідного повідомлення на Сайті Постачальника. </text:span><text:span text:style-name="T1"/></text:p>
      <text:p text:style-name="P2" loext:marker-style-name="T1"><text:span text:style-name="T1">3.7.3. Постачальник має право припинити надання Послуг Абоненту у випадку порушення Абонентом вимог законодавства щодо експлуатації Кінцевого обладнання, в т.ч. й для надання Послуг третім особам, а також виявлення фактів несанкціонованого втручання Абонента в роботу та/або використання електронних комунікаційних мереж або технічних засобів Постачальника. </text:span><text:span text:style-name="T1"/></text:p>
      <text:p text:style-name="P2" loext:marker-style-name="T1"><text:span text:style-name="T1">3.8. Порядок і строки інформування Постачальником Абонента: </text:span><text:span text:style-name="T1"/></text:p>
      <text:p text:style-name="P2" loext:marker-style-name="T1"><text:span text:style-name="T1">3.8.1 Постачальник інформує Абонента про зміну Переліку Послуг та Тарифів на Послуги шляхом розміщення відповідного повідомлення на Сайті Постачальника не пізніше ніж за 7 (сім) календарних днів до введення таких змін у дію. </text:span><text:span text:style-name="T1"/></text:p>
      <text:p text:style-name="P2" loext:marker-style-name="T1"><text:span text:style-name="T1">3.8.2. Постачальник інформує Абонента про перерви у роботі електронних комунікаційних мереж на час запланованого профілактичного обслуговування мережі шляхом розміщення відповідного повідомлення на Сайті Постачальника.</text:span><text:span text:style-name="T1"/></text:p>
      <text:p text:style-name="P2" loext:marker-style-name="T1"><text:span text:style-name="T1">3.8.3. Постачальник інформує Абонента про аварії на електронних комунікаційних мережах та орієнтовні строки відновлення надання Послуг шляхом розміщення відповідного повідомлення на Сайті Постачальника.</text:span><text:span text:style-name="T1"/></text:p>
      <text:p text:style-name="P2" loext:marker-style-name="T1"><text:span text:style-name="T1">3.8.4 Постачальник інформує Абонента про скорочення переліку або припинення надання Послуг відповідно до законодавства, припинення діяльності з надання Послуг відповідно до законодавства, вимоги щодо підключення та використання Кінцевого обладнання, умови отримання або припинення надання Послуг у випадку надзвичайних ситуацій, надзвичайного та воєнного стану тощо, зону надання Постачальником Послуг, іншу інформацію шляхом розміщення відповідної інформації на Сайті Постачальника у строки, передбачені законодавством. </text:span><text:span text:style-name="T1"/></text:p>
      <text:p text:style-name="P2" loext:marker-style-name="T1"><text:span text:style-name="T1">3.9. В приміщенні Абонента роботи по Підключенню кінцевого обладнання проводяться працівниками Постачальника у попередньо визначений день. </text:span><text:span text:style-name="T1"/></text:p>
      <text:p text:style-name="P2" loext:marker-style-name="T1"><text:span text:style-name="T1">3.10. У разі припинення надання Послуг із застосуванням обладнання, наданого Абоненту у користування, Абонент зобов’язаний повернути таке обладнання або сплатити його вартість відповідно до умов Договору та Акту прийому п</text:span><text:span text:style-name="T4">е</text:span><text:span text:style-name="T1">редачі.</text:span></text:p>
      <text:p text:style-name="P2" loext:marker-style-name="T1"><text:span text:style-name="T1">3.11. Постачальник надає Абоненту динамічну IP-адресу, яка може змінюватися автоматично в процесі роботи мережі без додаткового повідомлення Абонента.</text:span><text:span text:style-name="T1"/></text:p>
      <text:p text:style-name="P2" loext:marker-style-name="T1"><text:span text:style-name="T1">3.12. За окрему плату Абонент може замовити додаткову послугу — надання статичної (білої) IP-адреси відповідно до діючих тарифів Постачальника.</text:span><text:span text:style-name="T1"/></text:p>
      <text:p text:style-name="P2" loext:marker-style-name="T1"><text:span text:style-name="T1">3.13. Показники швидкості та якості Послуги.</text:span><text:span text:style-name="T1"/></text:p>
      <text:p text:style-name="P2" loext:marker-style-name="T1"><text:soft-page-break/><text:span text:style-name="T1">Показники швидкості та якості Послуги визначаються відповідно до обраного тарифного плану. Вимірювання швидкості доступу до мережі Інтернет здійснюється:</text:span><text:span text:style-name="T1"/></text:p>
      <text:list text:style-name="WWNum8">
        <text:list-item>
          <text:p text:style-name="P4" loext:marker-style-name="T1"><text:span text:style-name="T1">шляхом прямого підключення одного пристрою до кінцевого обладнання Постачальника;</text:span><text:span text:style-name="T1"/></text:p>
        </text:list-item>
        <text:list-item>
          <text:p text:style-name="P4" loext:marker-style-name="T1"><text:span text:style-name="T1">за допомогою мережевого кабелю;</text:span><text:span text:style-name="T1"/></text:p>
        </text:list-item>
        <text:list-item>
          <text:p text:style-name="P4" loext:marker-style-name="T1"><text:span text:style-name="T1">без використання бездротового з’єднання (WI-FI);</text:span><text:span text:style-name="T1"/></text:p>
        </text:list-item>
        <text:list-item>
          <text:p text:style-name="P4" loext:marker-style-name="T1"><text:span text:style-name="T1">за відсутності стороннього мережевого навантаження.</text:span><text:span text:style-name="T1"/></text:p>
        </text:list-item>
      </text:list>
      <text:p text:style-name="P2" loext:marker-style-name="T1"><text:span text:style-name="T1">Результати вимірювань через WI-FI або при одночасному використанні мережі кількома пристроями не вважаються об’єктивним показником якості Послуги.</text:span><text:span text:style-name="T1"/></text:p>
      <text:p text:style-name="P2" loext:marker-style-name="T1"><text:span text:style-name="T1">3.14. У разі відсутності Послуги з вини Постачальника понад 24 (двадцять чотири) години поспіль здійснюється перерахунок абонентської плати пропорційно часу відсутності Послуги на підставі звернення Абонента.</text:span><text:span text:style-name="T1"/></text:p>
      <text:p text:style-name="P1" loext:marker-style-name="T1"><text:span text:style-name="T2">4. ПРАВА ТА ОБОВ’ЯЗКИ СТОРІН</text:span><text:span text:style-name="T2"/></text:p>
      <text:p text:style-name="P2" loext:marker-style-name="T1"><text:span text:style-name="T2">4.1. Постачальник має право на: </text:span><text:span text:style-name="T2"/></text:p>
      <text:p text:style-name="P2" loext:marker-style-name="T1"><text:span text:style-name="T1">4.1.1. Провадження господарської діяльності з надання Послуг у порядку, визначеному законодавством у сфері електронних комунікацій. </text:span><text:span text:style-name="T1"/></text:p>
      <text:p text:style-name="P2" loext:marker-style-name="T1"><text:span text:style-name="T1">4.1.2. Припинення діяльності з надання Послуг відповідно до законодавства або часткове припинення діяльності з надання Послуг, або певного їх виду, або на певній території відповідно до Закону. </text:span><text:span text:style-name="T1"/></text:p>
      <text:p text:style-name="P2" loext:marker-style-name="T1"><text:span text:style-name="T1">4.1.3. Не</text:span><text:span text:style-name="T4"> </text:span><text:span text:style-name="T1">підключення та/або відключення підключеного до електронної комунікаційної мережі кінцевого (термінального) обладнання Абонента у разі відсутності виданого в установленому законодавством порядку документа про відповідність технічним вимогам та/або технічним регламентам. </text:span></text:p>
      <text:p text:style-name="P2" loext:marker-style-name="T1"><text:span text:style-name="T1">4.1.4. Тимчасове припинення у встановленому порядку надання Послуг Абоненту згідно п.3.7.1.</text:span><text:span text:style-name="T1"/></text:p>
      <text:p text:style-name="P2" loext:marker-style-name="T1"><text:span text:style-name="T1">4.1.5. Скорочення переліку або припинення надання Послуг Абоненту у разі порушення ним цього Договору або законодавства у сфері електронних комунікацій. </text:span><text:span text:style-name="T1"/></text:p>
      <text:p text:style-name="P2" loext:marker-style-name="T1"><text:span text:style-name="T1">4.1.6. Проведення профілактичних, ремонтних чи інших робіт електронних комунікаційних мереж та іншого обладнання, що використовується для надання Послуг, з повним або частковим обмеженням надання Послуг попередньо сповістивши про це Абонента шляхом розміщення відповідного повідомлення на умовах визначених цим Договором. </text:span><text:span text:style-name="T1"/></text:p>
      <text:p text:style-name="P2" loext:marker-style-name="T1"><text:span text:style-name="T1">4.1.7. Змінювати та встановлювати Тарифи на оплату Абонентом Послуг, розмістивши повідомлення про це на Сайті Постачальника не пізніше ніж за 7 (сім) календарних днів до їх запровадження. У випадку непогодження Абонента з новими Тарифами він має право достроково припинити дію Договору, письмово попередивши про це Постачальника до моменту введення нових Тарифів. У випадку неотримання Постачальником у вказані строки повідомлення про відмову від Договору від Абонента Тарифи вважаються прийнятими Абонентом. Припинення дії Договору за бажанням Абонента відбувається в обумовлені даним пунктом строки виключно за наявності посилання в повідомленні про підстави припинення Договору, а саме непогодження зі зміною Тарифів. Зміна Тарифів відбувається з 1-го числа місяця, наступного за місяцем розміщення або надсилання відповідного повідомлення Постачальником. </text:span><text:span text:style-name="T1"/></text:p>
      <text:p text:style-name="P2" loext:marker-style-name="T1"><text:span text:style-name="T1">4.1.8. У випадку виявлення Постачальником нетипового навантаження на електронну комунікаційну мережу Постачальника (вірусні програми, різкий ріст трафіку Абонента, понад трафік, передбачений обраним Абонентом Тарифним планом), яке спричинене Абонентом, Постачальник має право обмежити обсяг трафіку або надання Послуг до з’ясування обставин такого навантаження. </text:span><text:span text:style-name="T1"/></text:p>
      <text:p text:style-name="P2" loext:marker-style-name="T1"><text:span text:style-name="T1">4.1.9. Тимчасово припиняти надання Послуг частково або повністю у випадках: </text:span><text:span text:style-name="T1"/></text:p>
      <text:list xml:id="list124336271190642" text:continue-list="list2751153302" text:style-name="WWNum9">
        <text:list-item>
          <text:p text:style-name="P3" loext:marker-style-name="T1"><text:span text:style-name="T1">несплати або несвоєчасної оплати Абонентом Послуг відповідно до обраних ним Тарифів чи наявності заборгованості Абонента за отримані Послуги - тимчасово припинити надання Послуг та/або припинити надання Послуг;</text:span><text:span text:style-name="T1"/></text:p>
        </text:list-item>
        <text:list-item>
          <text:p text:style-name="P3" loext:marker-style-name="T1"><text:span text:style-name="T1">використання Абонентом на комерційній основі або у інший спосіб, ніж це передбачено Договором, Тарифами та/або Умовами, свого Кінцевого обладнання в т.ч. й для надання Послуг третім особам тощо; </text:span><text:span text:style-name="T1"/></text:p>
        </text:list-item>
        <text:list-item>
          <text:p text:style-name="P3" loext:marker-style-name="T1"><text:soft-page-break/><text:span text:style-name="T1">несанкціонованого втручання Абонента в роботу та/або використання мережі або технічних засобів Постачальника; </text:span><text:span text:style-name="T1"/></text:p>
        </text:list-item>
        <text:list-item>
          <text:p text:style-name="P3" loext:marker-style-name="T1"><text:span text:style-name="T1">отримання письмової заяви Абонента; </text:span><text:span text:style-name="T1"/></text:p>
        </text:list-item>
        <text:list-item>
          <text:p text:style-name="P3" loext:marker-style-name="T1"><text:span text:style-name="T1">проведення Постачальником ремонтних чи профілактичних робіт; </text:span><text:span text:style-name="T1"/></text:p>
        </text:list-item>
        <text:list-item>
          <text:p text:style-name="P3" loext:marker-style-name="T1"><text:span text:style-name="T1">встановлення факту розсилання Абонентом спаму. </text:span><text:span text:style-name="T1"/></text:p>
        </text:list-item>
        <text:list-item>
          <text:p text:style-name="P3" loext:marker-style-name="T1"><text:span text:style-name="T1">порушення Абонентом вимог законодавства щодо експлуатації Кінцевого обладнання. </text:span><text:span text:style-name="T1"/></text:p>
        </text:list-item>
        <text:list-item>
          <text:p text:style-name="P3" loext:marker-style-name="T1"><text:span text:style-name="T1">виникнення стихійного лиха, надзвичайної ситуації, введення надзвичайного чи воєнного стану відповідно до законодавства. </text:span><text:span text:style-name="T1"/></text:p>
        </text:list-item>
        <text:list-item>
          <text:p text:style-name="P3" loext:marker-style-name="T1"><text:span text:style-name="T1">відсутності технічної можливості забезпечення доступу до електронної комунікаційної мережі </text:span><text:span text:style-name="T1"/></text:p>
        </text:list-item>
        <text:list-item>
          <text:p text:style-name="P3" loext:marker-style-name="T1"><text:span text:style-name="T1">на підставі рішень Ради національної безпеки і оборони України, Кабінету Міністрів України, інших уповноважених державних органів в умовах дії правового режиму воєнного або надзвичайного стану, відповідно до законодавства України. </text:span><text:span text:style-name="T1"/></text:p>
        </text:list-item>
      </text:list>
      <text:p text:style-name="P2" loext:marker-style-name="T1"><text:span text:style-name="T1">Надання Послуг може бути відновлено після повного усунення Абонентом підстав для тимчасового припинення. </text:span><text:span text:style-name="T1"/></text:p>
      <text:p text:style-name="P2" loext:marker-style-name="T1"><text:span text:style-name="T1">4.1.10. У разі використання Абонентом нецензурної лексики, образ, погроз або іншої некоректної поведінки під час телефонного або особистого спілкування з представниками Постачальника, останні мають право припинити таке спілкування.</text:span><text:span text:style-name="T1"/></text:p>
      <text:p text:style-name="P2" loext:marker-style-name="T1"><text:span text:style-name="T1">Подальша взаємодія з таким Абонентом здійснюється виключно у письмовій формі через електронну пошту:</text:span><text:span text:style-name="T1"/></text:p>
      <text:list text:style-name="WWNum14">
        <text:list-item>
          <text:p text:style-name="P5" loext:marker-style-name="T1"><text:span text:style-name="T1">з технічних питань — help@gigabit.ua;</text:span><text:span text:style-name="T1"/></text:p>
        </text:list-item>
        <text:list-item>
          <text:p text:style-name="P5" loext:marker-style-name="T1"><text:span text:style-name="T1">з питань тарифів, оплати та інших адміністративних питань — info@gigabit.ua</text:span><text:span text:style-name="T1"/></text:p>
        </text:list-item>
      </text:list>
      <text:p text:style-name="P2" loext:marker-style-name="T1"><text:span text:style-name="T1">4.1.11. У разі виникнення надзвичайної ситуації, введення надзвичайного чи воєнного стану, стихійного лиха тощо до ліквідації їх наслідків: </text:span><text:span text:style-name="T1"/></text:p>
      <text:list xml:id="list124334227463093" text:continue-list="list124336271190642" text:style-name="WWNum9">
        <text:list-item>
          <text:p text:style-name="P3" loext:marker-style-name="T1"><text:span text:style-name="T1">встановлювати передбачені чинним законодавством тимчасові обмеження доступу до електронних комунікаційних мереж та надання Послуг; </text:span><text:span text:style-name="T1"/></text:p>
        </text:list-item>
        <text:list-item>
          <text:p text:style-name="P3" loext:marker-style-name="T1"><text:span text:style-name="T1">скорочувати перелік Послуг чи знижувати до неприпустимих значень рівнів показників якості послуг у зв’язку з пошкодженням електронних комунікаційних мереж (невідкладно після настання пошкодження) та орієнтовні строки його усунення, якщо є підстави вважати, що пошкодження мереж не буде усунено протягом однієї доби та інформувати про це Абонента; </text:span><text:span text:style-name="T1"/></text:p>
        </text:list-item>
        <text:list-item>
          <text:p text:style-name="P3" loext:marker-style-name="T1"><text:span text:style-name="T1">у випадках, передбачених п.п. 1 п. 10, п. 49 Правил невідкладно (не пізніше наступного робочого дня з моменту настання підстав) поінформувати Абонента (крім випадків відсутності такої можливості) про застосування обмежень у наданні Послуг, підстави застосування, а також про можливе зниження якості Послуг, обумовлене надзвичайною ситуацією, надзвичайним або воєнним станом. </text:span><text:span text:style-name="T1"/></text:p>
        </text:list-item>
      </text:list>
      <text:p text:style-name="P2" loext:marker-style-name="T1"><text:span text:style-name="T1">4.1.12. Здійснювати запис телефонних розмов між Постачальником та Абонентом з метою виконання цього Договору, пред’явлення претензій, а також отримання довідкової інформації про Послуги.</text:span><text:span text:style-name="T1"/></text:p>
      <text:p text:style-name="P2" loext:marker-style-name="T1"><text:span text:style-name="T1">4.1.13. Залучати третіх осіб до виконання умов цього Договору, пов’язаних із наданням Абоненту Послуг та отриманням платежів за Договором без погодження таких дій з Абонентом, в тому числі для виконання робіт з встановлення, налаштування, обслуговування та ремонту обладнання, необхідного для надання Послуг. </text:span><text:span text:style-name="T1"/></text:p>
      <text:p text:style-name="P2" loext:marker-style-name="T1"><text:span text:style-name="T1">4.1.14. Вести облік обсягу та вартості наданих Послуг, своєчасності і повноти платежів за їх споживання. Вищезазначений облік здійснюється автоматизованою системою обліку спожитих послуг Постачальника. </text:span><text:span text:style-name="T1"/></text:p>
      <text:p text:style-name="P2" loext:marker-style-name="T1"><text:span text:style-name="T1">4.1.15. Надавати на запити до Регуляторного органу інформацію, у тому числі фінансову та інформацію з обмеженим доступом, що запитується для виконання Регуляторним органом повноважень, передбачених Законом та Правилами, відповідно до вказаних у запиті строків, рівнів деталізації та змісту запиту. </text:span><text:span text:style-name="T1"/></text:p>
      <text:p text:style-name="P2" loext:marker-style-name="T1"><text:span text:style-name="T1">4.1.16. Реалізацію інших прав відповідно до законодавства. </text:span><text:span text:style-name="T1"/></text:p>
      <text:p text:style-name="P2" loext:marker-style-name="T1"><text:span text:style-name="T2">4.2. Постачальник зобов’язаний: </text:span><text:span text:style-name="T2"/></text:p>
      <text:p text:style-name="P2" loext:marker-style-name="T1"><text:span text:style-name="T1">4.2.1. До укладення Договору та під час надання Послуг інформувати Абонентів про умови Договору відповідно до Правил, зокрема пунктів 16 – 20, 24 цих Правил, шляхом розміщення такої інформації на веб-сайті https://gigabit.ua. </text:span><text:span text:style-name="T1"/></text:p>
      <text:p text:style-name="P2" loext:marker-style-name="T1"><text:soft-page-break/><text:span text:style-name="T1">4.2.2. Надавати Абонентам консультації з питань замовлення та отримання Послуг у місцях їх продажу та шляхом забезпечення доступу до інформаційної служби Постачальника за телефонами: </text:span><text:a xlink:type="simple" xlink:href="tel:+380503211188" text:style-name="ListLabel_20_155" text:visited-style-name="ListLabel_20_155"><text:span text:style-name="T1">050 32-111-88</text:span></text:a><text:span text:style-name="T1">, </text:span><text:a xlink:type="simple" xlink:href="tel:+380983211188" text:style-name="ListLabel_20_155" text:visited-style-name="ListLabel_20_155"><text:span text:style-name="T1">098 32-111-88</text:span></text:a><text:span text:style-name="T1">, </text:span><text:a xlink:type="simple" xlink:href="tel:+380632459295" text:style-name="ListLabel_20_155" text:visited-style-name="ListLabel_20_155"><text:span text:style-name="T1">063 245-92-95</text:span></text:a><text:span text:style-name="T1">. </text:span></text:p>
      <text:p text:style-name="P2" loext:marker-style-name="T1"><text:span text:style-name="T1">4.2.3. Надавати Абонентам вичерпну інформацію про Тарифи на Послуги, оприлюднювати Тарифи на Послуги не пізніше ніж за 7 (сім) календарних днів до їх зміни. </text:span><text:span text:style-name="T1"/></text:p>
      <text:p text:style-name="P2" loext:marker-style-name="T1"><text:span text:style-name="T1">4.2.4. Надавати Послуги за визначеними рівнями показників якості Послуг відповідно до Договору та нормативних документів у сфері електронних комунікацій. Забезпечити Абоненту швидкість передавання даних з/до Інтернету в межах власної мережі Постачальника, визначену Договором. </text:span><text:span text:style-name="T1"/></text:p>
      <text:p text:style-name="P2" loext:marker-style-name="T1"><text:span text:style-name="T1">4.2.5. Інформувати Абонента про перелік сертифікованого абонентського обладнання, яке можна підключати до Електронної комунікаційної мережі загального користування (на письмовий запит Абонента). </text:span><text:span text:style-name="T1"/></text:p>
      <text:p text:style-name="P2" loext:marker-style-name="T1"><text:span text:style-name="T1">4.2.6. Попереджати Абонента про скорочення переліку або припинення надання Послуг, відключення їх Кінцевого обладнання у випадках і порядку, передбачених цим Договором та законодавством у сфері електронних комунікацій. </text:span><text:span text:style-name="T1"/></text:p>
      <text:p text:style-name="P2" loext:marker-style-name="T1"><text:span text:style-name="T1">4.2.7. Вести облік обсягу та вартості наданих Послуг і забезпечувати його достовірність. </text:span><text:span text:style-name="T1"/></text:p>
      <text:p text:style-name="P2" loext:marker-style-name="T1"><text:span text:style-name="T1">4.2.8. Забезпечувати правильність застосування Тарифів на Послуги та своєчасне інформування Абонента про їх зміну. </text:span><text:span text:style-name="T1"/></text:p>
      <text:p text:style-name="P2" loext:marker-style-name="T1"><text:span text:style-name="T1">4.2.9. Надавати Послуги у строки, передбачені цим Договором та законодавством. </text:span><text:span text:style-name="T1"/></text:p>
      <text:p text:style-name="P2" loext:marker-style-name="T1"><text:span text:style-name="T1">4.2.10. Направляти своїх працівників за викликом Абонента для усунення пошкоджень абонентського обладнання, абонентської лінії, виконання інших робіт. </text:span><text:span text:style-name="T1"/></text:p>
      <text:p text:style-name="P2" loext:marker-style-name="T1"><text:span text:style-name="T1">4.2.11. Вживати відповідно до законодавства заходів із забезпечення таємниці інформації, що передається електронними комунікаційними мережами, конфіденційності інформації про Абонента та Послуги, які він отримав чи замовляв.</text:span><text:span text:style-name="T1"/></text:p>
      <text:p text:style-name="P2" loext:marker-style-name="T1"><text:span text:style-name="T1">4.2.12. Інформувати Абонента про строк, при настанні якого може бути припинено надання послуг, на які не нараховується щомісячна плата і які потребують постійного використання ресурсів електронних комунікаційних мереж, якщо Абонент не користувався цими Послугами. </text:span><text:span text:style-name="T1"/></text:p>
      <text:p text:style-name="P2" loext:marker-style-name="T1"><text:span text:style-name="T1">4.2.13. Надавати Послуги за встановленими значеннями показників якості відповідно до нормативних документів у сфері електронних комунікацій з додержанням вимог Правил. </text:span><text:span text:style-name="T1"/></text:p>
      <text:p text:style-name="P2" loext:marker-style-name="T1"><text:span text:style-name="T1">4.2.14. Постачальник при наявності технічної можливості повинен <text:s/>усувати пошкодження власної Електронної комунікаційної мережі протягом доби (24 годин) з моменту отримання від Абонента заявки щодо пошкодження Електронної комунікаційної мережі. </text:span><text:span text:style-name="T1"/></text:p>
      <text:p text:style-name="P2" loext:marker-style-name="T1"><text:span text:style-name="T1">4.2.15. У разі виявлення факту порушення Абонентом вимог, визначених відповідними пунктами Правил, складати акт про порушення правил надання і отримання послуг в порядку, встановленому Правилами. </text:span><text:span text:style-name="T1"/></text:p>
      <text:p text:style-name="P2" loext:marker-style-name="T1"><text:span text:style-name="T1">4.2.16. Нести інші обов'язки відповідно до законодавства. </text:span><text:span text:style-name="T1"/></text:p>
      <text:p text:style-name="P2" loext:marker-style-name="T1"><text:span text:style-name="T2">4.3. Абонент має право на: </text:span><text:span text:style-name="T2"/></text:p>
      <text:p text:style-name="P2" loext:marker-style-name="T1"><text:span text:style-name="T1">4.3.1. Дострокове розірвання цього Договору за умови попередження Постачальника не менш ніж за 7 (сім) календарних днів до такого розірвання. </text:span><text:span text:style-name="T1"/></text:p>
      <text:p text:style-name="P2" loext:marker-style-name="T1"><text:span text:style-name="T1">4.3.2. Своєчасне отримання замовлених Послуг встановленої якості. </text:span><text:span text:style-name="T1"/></text:p>
      <text:p text:style-name="P2" loext:marker-style-name="T1"><text:span text:style-name="T1">4.3.3. Отримання вичерпної інформації щодо змісту, якості, вартості та порядку надання Послуг, про зміну умов надання Послуги і тарифів на її надання, щодо можливості та порядку відмови від замовленої Послуги, отримання консультацій з питань замовлення, отримання та припинення отримання Послуг. </text:span><text:span text:style-name="T1"/></text:p>
      <text:p text:style-name="P2" loext:marker-style-name="T1"><text:span text:style-name="T1">4.3.4. Обмеження Постачальником доступу Абонента до окремих видів Послуг на підставі його заяви та технічних можливостей Постачальника у встановленому порядку. </text:span><text:span text:style-name="T1"/></text:p>
      <text:p text:style-name="P2" loext:marker-style-name="T1"><text:span text:style-name="T1">4.3.5. Зміну Тарифного плану надання Послуг. </text:span><text:span text:style-name="T1"/></text:p>
      <text:p text:style-name="P2" loext:marker-style-name="T1"><text:soft-page-break/><text:span text:style-name="T1">4.3.6. Повернення Постачальником невикористаної частини коштів у разі відмови від попередньо оплачених Послуг, замовлених за цим Договором, у випадках і в порядку передбаченому цим Договором та законодавством України. </text:span><text:span text:style-name="T1"/></text:p>
      <text:p text:style-name="P2" loext:marker-style-name="T1"><text:span text:style-name="T1">4.3.7. Відшкодування збитків, заподіяних унаслідок невиконання чи неналежного виконання Постачальником обов'язків, передбачених цим Договором або законодавством, за умови отримання від Абонента письмової заяви та персональних даних необхідних для повернення коштів.</text:span><text:span text:style-name="T1"/></text:p>
      <text:p text:style-name="P2" loext:marker-style-name="T1"><text:span text:style-name="T1">4.3.8. Відмову від Послуг у порядку, встановленому цим Договором.</text:span><text:span text:style-name="T1"/></text:p>
      <text:p text:style-name="P2" loext:marker-style-name="T1"><text:span text:style-name="T1">4.3.9. Оскарження неправомірних дій Постачальника шляхом звернення до суду або уповноважених державних органів. Позасудовий розгляд спорів здійснюється регуляторним органом згідно Порядку подання споживачами звернень та врегулювання спорів, затвердженим постановою НКЕК від 10.04.2024 № 183, зареєстрованою в Мінюсті 29.05.2024 за № 788/42133. </text:span><text:span text:style-name="T1"/></text:p>
      <text:p text:style-name="P2" loext:marker-style-name="T1"><text:span text:style-name="T1">4.3.10. Реалізацію інших прав відповідно до законодавства у сфері електронних комунікацій. </text:span><text:span text:style-name="T1"/></text:p>
      <text:p text:style-name="P2" loext:marker-style-name="T1"><text:span text:style-name="T2">4.4. Абонент зобов’язаний: </text:span><text:span text:style-name="T2"/></text:p>
      <text:p text:style-name="P2" loext:marker-style-name="T1"><text:span text:style-name="T1">4.4.1. Сплачувати замовлені Послуги у розмірах, порядку та в строки, встановлені цим Договором на розрахунковий рахунок Постачальника.</text:span><text:span text:style-name="T1"/></text:p>
      <text:p text:style-name="P2" loext:marker-style-name="T1"><text:span text:style-name="T1">4.4.2. Повідомляти Постачальника про зміну обов'язкових реквізитів, передбачених у договорі не пізніше ніж протягом 10 днів з моменту настання таких змін. </text:span><text:span text:style-name="T1"/></text:p>
      <text:p text:style-name="P2" loext:marker-style-name="T1"><text:span text:style-name="T1">4.4.3. Використовувати кінцеве (термінальне) обладнання, що має документ про відповідність технічним вимогам та/або технічним регламентам у сфері електронних комунікацій, та не здійснювати підключення кінцевого (термінального) обладнання, яке не має документа про відповідність. </text:span><text:span text:style-name="T1"/></text:p>
      <text:p text:style-name="P2" loext:marker-style-name="T1"><text:span text:style-name="T1">4.4.4. Не допускати використання кінцевого (термінального) обладнання для вчинення протиправних дій або дій, що суперечать інтересам національної безпеки, оборони та охорони правопорядку. Не допускати дій, що можуть створювати загрозу для безпеки експлуатації електронних комунікаційних мереж, підтримки їх цілісності, захисту інформаційної безпеки електронних комунікаційних мереж, ускладнювати чи унеможливлювати надання послуг іншим Абонентам. </text:span><text:span text:style-name="T1"/></text:p>
      <text:p text:style-name="P2" loext:marker-style-name="T1"><text:span text:style-name="T1">4.4.5. Не допускати використання на комерційній основі Кінцевого обладнання та абонентських ліній для надання електронних комунікаційних послуг третім особам. </text:span><text:span text:style-name="T1"/></text:p>
      <text:p text:style-name="P2" loext:marker-style-name="T1"><text:span text:style-name="T1">4.4.6. Утримувати у справному стані Кінцеве обладнання та абонентську лінію в межах приватного житлового будинку, квартири, приміщення. </text:span><text:span text:style-name="T1"/></text:p>
      <text:p text:style-name="P2" loext:marker-style-name="T1"><text:span text:style-name="T1">4.4.7. Повідомляти, у тому числі письмово, на запит Постачальника про тип Кінцевого обладнання, що використовується для отримання Послуг. </text:span><text:span text:style-name="T1"/></text:p>
      <text:p text:style-name="P2" loext:marker-style-name="T1"><text:span text:style-name="T1">4.4.8. Терміново повідомляти про будь-які збої або погіршення якості в роботі, за телефоном, зазначених в статті 9 цього Договору. </text:span><text:span text:style-name="T1"/></text:p>
      <text:p text:style-name="P2" loext:marker-style-name="T1"><text:span text:style-name="T1">4.4.9. Надавати Постачальнику достовірні дані для системи обліку, зокрема, якщо такі дані необхідні для укладення, зміни чи припинення Договору. Повідомляти Постачальнику про зміну обов’язкових реквізитів, передбачених у Договорі (проте не пізніше ніж протягом 7 (сім) днів з моменту настання таких змін). </text:span><text:span text:style-name="T1"/></text:p>
      <text:p text:style-name="P2" loext:marker-style-name="T1"><text:span text:style-name="T1">4.4.10. Надавати відповідно до Закону України "Про захист персональних даних" згоду Абонента на обробку персональних даних, необхідну для укладення Договору та надання Послуг.</text:span><text:span text:style-name="T1"/></text:p>
      <text:p text:style-name="P2" loext:marker-style-name="T1"><text:span text:style-name="T1">4.4.11. Забезпечити уповноваженим представникам Постачальника вільний доступ до Електронної комунікаційної мережі та абонентському відгалуженню з метою їх обстеження, ремонту та технічного обслуговування після надання представниками Постачальника відповідного посвідчення. </text:span><text:span text:style-name="T1"/></text:p>
      <text:p text:style-name="P2" loext:marker-style-name="T1"><text:span text:style-name="T1">4.4.12. Надавати доступ до приміщень Абонента у разі необхідності здійснення підключення обладнання, усунення аварій за поданою Абонентом заявою та виконанню інших робіт необхідних для здійснення Постачальником своїх зобов’язань за Договором. </text:span><text:span text:style-name="T1"/></text:p>
      <text:p text:style-name="P2" loext:marker-style-name="T1"><text:soft-page-break/><text:span text:style-name="T1">4.4.13. Не здійснювати модернізацію та/або програмування Кінцевого обладнання, яке може вплинути на тарифікацію Послуг в мережі Постачальника або на функціонування мережевого обладнання Постачальника. </text:span><text:span text:style-name="T1"/></text:p>
      <text:p text:style-name="P2" loext:marker-style-name="T1"><text:span text:style-name="T1">4.4.14. Самостійно вживати всіх необхідних заходів щодо безпечності інформації, яка передається через Інтернет. </text:span><text:span text:style-name="T1"/></text:p>
      <text:p text:style-name="P2" loext:marker-style-name="T1"><text:span text:style-name="T1">4.4.15. Не здійснювати дій, які прямо не заборонені умовами цього Договору, але можуть бути кваліфіковані як втручання в мережу Постачальника. </text:span><text:span text:style-name="T1"/></text:p>
      <text:p text:style-name="P2" loext:marker-style-name="T1"><text:span text:style-name="T1">4.4.16. Не використовувати мережеві ідентифікатори третіх осіб, не фальсифікувати мережеві ідентифікатори, не використовувати неіснуючі мережеві ідентифікатори, не замовляти та не пропонувати розсилання спаму, не розсилати спам, не здійснювати та не сприяти здійсненню будь-яких дій, які заважають роботі інших абонентів та Послуг або нормальному функціонування обладнання Постачальника. </text:span><text:span text:style-name="T1"/></text:p>
      <text:p text:style-name="P2" loext:marker-style-name="T1"><text:span text:style-name="T1">4.4.17. Дотримуватися інструкцій, правил (порядку) користування кінцевим (термінальним) обладнанням. </text:span><text:span text:style-name="T1"/></text:p>
      <text:p text:style-name="P2" loext:marker-style-name="T1"><text:span text:style-name="T1">4.4.18. Утримувати частину абонентської лінії електронної комунікаційної мережі від кінцевого (термінального) обладнання абонента до кінцевих кабельних пристроїв розподільної частини абонентської лінії (розподільної коробки, кабельного ящика тощо) в межах приватного житлового будинку, квартири, приміщення, присадибної ділянки і кінцеве (термінальне) обладнання у справному стані. </text:span><text:span text:style-name="T1"/></text:p>
      <text:p text:style-name="P2" loext:marker-style-name="T1"><text:span text:style-name="T1">4.4.19. Систематично, не рідше 1 разу на 7 (сім) календарних днів, перевіряти наявність повідомлень на Веб-сайті Постачальника. Абонент приймає на себе всю відповідальність за наслідки несвоєчасного ознайомлення із будь-якими повідомленнями на Веб-сайті Постачальника. </text:span><text:span text:style-name="T1"/></text:p>
      <text:p text:style-name="P2" loext:marker-style-name="T1"><text:span text:style-name="T1">4.4.20. Забезпечувати належну конфіденційність, зберігання інформації з обмеженим доступом, а також захист такої інформації від третіх осіб, зокрема, унікальні логін (login) та пароль (password) Абонента, що використовуються Абонентом для доступу до сторінки Особистого кабінету та до Послуг, номер Особового рахунку Абонента. Абонент несе всі ризики, пов’язані із використанням такої інформації з обмеженим доступом третіми особами. </text:span><text:span text:style-name="T1"/></text:p>
      <text:p text:style-name="P2" loext:marker-style-name="T1"><text:span text:style-name="T1">4.4.21. У випадку встановлення Постачальником кінцевого (термінального) обладнання (далі-Обладнання): </text:span><text:span text:style-name="T1"/></text:p>
      <text:p text:style-name="P2" loext:marker-style-name="T1"><text:span text:style-name="T1">4.4.21.1. Прийняти таке Обладнання та забезпечувати його цілісність, а також не передавати Обладнання третім особам. </text:span><text:span text:style-name="T1"/></text:p>
      <text:p text:style-name="P2" loext:marker-style-name="T1"><text:span text:style-name="T1">4.4.21.2. Протягом дії гарантійного терміну Обладнання, повернути Постачальнику Обладнання у справному технічному стані з урахуванням природного зносу у триденний строк у випадку припинення дії Договору. Якщо повернення Обладнання здійснюється шляхом його демонтажу Постачальником, Абонент зобов’язаний не перешкоджати представникам Постачальника демонтувати Обладнання. </text:span><text:span text:style-name="T1"/></text:p>
      <text:p text:style-name="P2" loext:marker-style-name="T1"><text:span text:style-name="T1">4.4.21.3. У разі якщо Абонент не повертає Постачальнику Обладнання на умовах та в строки встановлених в п. 4.4.22.2 цього Договору, Абонент відшкодовує Постачальнику вартість Обладнання за оцінною вартістю.</text:span><text:span text:style-name="T1"/></text:p>
      <text:p text:style-name="P2" loext:marker-style-name="T1"><text:span text:style-name="T1">4.4.22. Виконувати інші обов’язки відповідно до Закону, Правил, інших актів у сфері електронних комунікацій та цього Договору. </text:span><text:span text:style-name="T1"/></text:p>
      <text:p text:style-name="P2" loext:marker-style-name="T1"><text:span text:style-name="T1">4.4.23. Своєчасно оновлювати антивірусні програми з метою захисту власного комп’ютера.</text:span><text:span text:style-name="T1"/></text:p>
      <text:p text:style-name="P1" loext:marker-style-name="T1"><text:span text:style-name="T2">5. ЦІНИ (ТАРИФИ) НА ПОСЛУГИ ТА ПОРЯДОК РОЗРАХУНКІВ</text:span><text:span text:style-name="T2"/></text:p>
      <text:p text:style-name="P2" loext:marker-style-name="T1"><text:span text:style-name="T1">5.1. Надання Послуг здійснюється на умовах 100% передоплати за Розрахунковий період, яка здійснюється не менш ніж за 5 (п’ять) робочих днів до початку відповідного Розрахункового періоду в національній валюті <text:s/>на розрахунковий рахунок Постачальника згідно Тарифів.</text:span><text:span text:style-name="T1"/></text:p>
      <text:p text:style-name="P2" loext:marker-style-name="T1"><text:span text:style-name="T1">5.2. У разі невикористання коштів у повному обсязі протягом Розрахункового періоду вони переносяться на наступний Розрахунковий період. </text:span><text:span text:style-name="T1"/></text:p>
      <text:p text:style-name="P2" loext:marker-style-name="T1"><text:span text:style-name="T1">5.3. Авансові платежі, що надійшли від Абонента, витрачаються на покриття щомісячних витрат згідно обраного Абонентом Тарифного плану. </text:span><text:span text:style-name="T1"/></text:p>
      <text:p text:style-name="P2" loext:marker-style-name="T1"><text:span text:style-name="T1">5.4. Сторони дійшли згоди, що Абонент здійснює оплату Послуг згідно Тарифу, обраного з переліку який встановлений Постачальником та розміщений на Сайті Постачальника. </text:span><text:span text:style-name="T1"/></text:p>
      <text:p text:style-name="P2" loext:marker-style-name="T1"><text:soft-page-break/><text:span text:style-name="T1">5.5. Оплата здійснюється шляхом перерахування коштів на поточний рахунок Постачальника, що міститься на Сайті Постачальника або за допомогою платіжних терміналів, платіжних Інтернет систем, чи будь-яким іншим доступним способом відповідно до законодавства та при наявності у Постачальника такої можливості. Всі платежі в рамках цього Договору здійснюються Абонентом з обов’язковим зазначенням прізвища, ім’я, по-батькові Абонента та номеру особового рахунку Абонента наданого Постачальником, що необхідно для повної ідентифікації Абонента. </text:span><text:span text:style-name="T1"/></text:p>
      <text:p text:style-name="P2" loext:marker-style-name="T2"><text:span text:style-name="T1">5.6. Зменшення Абонентом оплати не здійснюється для випадків, що передбачені п. 4.1.5, а також для випадків короткочасних перерв тривалістю менше доби або періоду проведення профілактичних робіт в строки встановлені в цьому Договорі. </text:span><text:span text:style-name="T2"/></text:p>
      <text:p text:style-name="P2" loext:marker-style-name="T1"><text:span text:style-name="T1">5.7. Абонент має право на тимчасове призупинення надання Послуг на підставі заяви на строк, зазначений у заяві, але не більше ніж 6 (шість) календарних місяців. Мінімальний строк тимчасового призупинення надання Послуги становить 30 (тридцять) календарних днів. У разі якщо строк призупинення менший ніж 30 календарних днів, абонентна плата за такий період нараховується у повному обсязі відповідно до обраного Тарифного плану. У разі перевищення строку призупинення понад 6 (шість) місяців Договір вважається припиненим. <text:s/>Відновлення Послуги після цього здійснюється як нова послуга організації електронних комунікаційних послуг відповідно до діючих Тарифів Постачальника.</text:span><text:span text:style-name="T1"/></text:p>
      <text:p text:style-name="P6" loext:marker-style-name="T1"><text:span text:style-name="T1">5.8. Постачальник має право тимчасово припинити надання Послуг Абоненту у разі заборгованості або відсутності коштів на особовому рахунку станом на перше число розрахункового періоду.</text:span><text:span text:style-name="T1"/></text:p>
      <text:p text:style-name="P2" loext:marker-style-name="T1"><text:span text:style-name="T1">Після погашення Абонентом заборгованості з оплати Послуг, надання яких тимчасово припинено, Постачальник протягом двох робочих днів після погашення заборгованості відновлює надання Послуг, висунувши, за наявності технічної необхідності, вимогу, що стосується повторного підключення. </text:span><text:span text:style-name="T1"/></text:p>
      <text:p text:style-name="P2" loext:marker-style-name="T1"><text:span text:style-name="T1">5.9. Послуга вважається наданою з моменту забезпечення Абоненту технічної можливості доступу до мережі Інтернет протягом Розрахункового періоду. Невикористання Послуги Абонентом, у тому числі з причин його відсутності, відрядження, тимчасового не проживання або інших особистих обставин, не є підставою для перерахунку абонентської плати. Перерахунок здійснюється виключно у випадках, передбачених цим Договором.</text:span><text:span text:style-name="T1"/></text:p>
      <text:p text:style-name="P2" loext:marker-style-name="T1"><text:span text:style-name="T1">5.10. Протягом строку позовної давності після припинення дії Договору, або відмови від передплаченої Послуги за Договором, Постачальник, за письмовою вимогою Абонента, повинен повернути невикористані кошти попередньо сплачені Абонентом. У випадку наявності заборгованості Абонента перед Постачальником поверненню підлягає залишок вказаних коштів після погашення заборгованості та інших грошових зобов’язань, що можуть бути передбачені домовленостями Сторін. Постачальник повинен повернути вказані кошти у строк, що не перевищує 30 календарних днів з моменту отримання письмового звернення Абонента. </text:span><text:span text:style-name="T1"/></text:p>
      <text:p text:style-name="P2" loext:marker-style-name="T1"><text:span text:style-name="T1">5.11. За час, протягом якого Послуги не надавались з вини Абонента, плата за надання Послуг нараховується в повному обсязі. </text:span><text:span text:style-name="T1"/></text:p>
      <text:p text:style-name="P2" loext:marker-style-name="T1"><text:span text:style-name="T1">5.12. Порядок повернення Абоненту коштів у разі ненадання Послуг, у разі відмови від попередньо оплачених Послуг, надання Послуг неналежної якості або надання Послуг, які Абонент не замовляв, та в інших випадках, визначених законодавством регулюються цим Договором та Правилами. </text:span><text:span text:style-name="T1"/></text:p>
      <text:p text:style-name="P6" loext:marker-style-name="T1"><text:span text:style-name="T1">5.13. У разі призупинення Послуги через відсутність коштів Абонент має право скористатися послугою «обіцяний платіж» строком до 48 (сорока восьми) годин. Після закінчення строку дії «обіцяного платежу» у разі відсутності оплати Послуга знову призупиняється. Вартість Послуг за період дії «обіцяного платежу» підлягає обов’язковій оплаті.</text:span><text:span text:style-name="T1"/></text:p>
      <text:p text:style-name="P7" loext:marker-style-name="T2"><text:span text:style-name="T2">6. ЗГОДА АБОНЕНТА</text:span><text:span text:style-name="T2"/></text:p>
      <text:p text:style-name="P6" loext:marker-style-name="T1"><text:span text:style-name="T1">6.1.Абонент, надавши інформацію про себе Засвідчує свою згоду: </text:span><text:span text:style-name="T1"/></text:p>
      <text:list text:style-name="WWNum15">
        <text:list-item>
          <text:p text:style-name="P8" loext:marker-style-name="T1"><text:span text:style-name="T1">виконувати зобов’язання та процедури, передбачені цим Договором та отримувати Послуги в тому числі додаткові послуги на умовах цього Договору;</text:span><text:span text:style-name="T1"/></text:p>
        </text:list-item>
        <text:list-item>
          <text:p text:style-name="P8" loext:marker-style-name="T1"><text:span text:style-name="T1">на можливу зміну Постачальником під час дії договірних відносин Тарифів та переліку телепрограм, що входять до певного Пакету Послуг;</text:span><text:span text:style-name="T1"/></text:p>
        </text:list-item>
        <text:list-item>
          <text:p text:style-name="P8" loext:marker-style-name="T1"><text:span text:style-name="T1">отримувати електронні повідомлення про замовлені та отримані Послуги, проведення профілактичних робіт, акції та інші.</text:span><text:span text:style-name="T1"/></text:p>
        </text:list-item>
      </text:list>
      <text:p text:style-name="P6" loext:marker-style-name="T1"><text:soft-page-break/><text:span text:style-name="T1">Надає Постачальнику право вносити свої Персональні дані до бази персональних даних Постачальника, використовувати їх та дані про Послуги та погоджується з тим, що інформацію необхідну для якісного обслуговування Абонента, може бути передано без письмового повідомлення про факт передачі Постачальником третім особам, для:</text:span><text:span text:style-name="T1"/></text:p>
      <text:list text:style-name="WWNum16">
        <text:list-item>
          <text:p text:style-name="P9" loext:marker-style-name="T1"><text:span text:style-name="T1">ведення обліку Абонентів, Послуг та додаткових послуг і пакетів, сервісних послуг, наданих Абоненту, розрахунків з Абонентом;</text:span><text:span text:style-name="T1"/></text:p>
        </text:list-item>
        <text:list-item>
          <text:p text:style-name="P9" loext:marker-style-name="T1"><text:span text:style-name="T1">надання сервісів технічного доступу, сервісних послуг;</text:span><text:span text:style-name="T1"/></text:p>
        </text:list-item>
        <text:list-item>
          <text:p text:style-name="P9" loext:marker-style-name="T1"><text:span text:style-name="T1">здійснення розсилання Абонентам на електрону адресу, SMS-повідомлень, анкетних листів, пропозицій, рекламних матеріалів;;</text:span><text:span text:style-name="T1"/></text:p>
        </text:list-item>
        <text:list-item>
          <text:p text:style-name="P9" loext:marker-style-name="T1"><text:span text:style-name="T1">телефонного опитування Абонентів з метою з’ясування їхньої думки щодо якості надання Послуг, додаткових послуг і пакетів, сервісних послуг;</text:span><text:span text:style-name="T1"/></text:p>
        </text:list-item>
        <text:list-item>
          <text:p text:style-name="P9" loext:marker-style-name="T1"><text:span text:style-name="T1">проведення акцій, розіграшів, маркетингових досліджень;</text:span><text:span text:style-name="T1"/></text:p>
        </text:list-item>
        <text:list-item>
          <text:p text:style-name="P9" loext:marker-style-name="T1"><text:span text:style-name="T1">ведення претензійно-позовної роботи з Абонентами;</text:span><text:span text:style-name="T1"/></text:p>
        </text:list-item>
        <text:list-item>
          <text:p text:style-name="P9" loext:marker-style-name="T1"><text:span text:style-name="T1">виявлення за запитом державних правоохоронних органів. Метою обробки Персональних даних є забезпечення реалізації відносин у сфері телекомунікаційних послуг.</text:span><text:span text:style-name="T1"/></text:p>
        </text:list-item>
      </text:list>
      <text:p text:style-name="P6" loext:marker-style-name="T1"><text:span text:style-name="T1">6.2. Абонент підтверджує свою згоду із діями Постачальника у цілому. Під діями Постачальника у цьому Договорі розуміються зміни, доповнення, запровадження, скасування та інші дії, зазначені у цьому Договорі, а також реалізація Постачальником своїх прав згідно цього Договору.</text:span><text:span text:style-name="T1"/></text:p>
      <text:p text:style-name="P10" loext:marker-style-name="T1"/>
      <text:p text:style-name="P1" loext:marker-style-name="T1"><text:span text:style-name="T2">7.ВІДПОВІДАЛЬНІСТЬ СТОРІН</text:span><text:span text:style-name="T2"/></text:p>
      <text:p text:style-name="P2" loext:marker-style-name="T1"><text:span text:style-name="T1">7.1. За невиконання (неналежне виконання) зобов’язань, встановлених цим Договором, Сторони несуть відповідальність згідно з чинним законодавством України та вимог, встановлених домовленостями Сторін у цьому Договорі. </text:span><text:span text:style-name="T1"/></text:p>
      <text:p text:style-name="P2" loext:marker-style-name="T1"><text:span text:style-name="T1">7.2. Відповідальність за правильне підключення Кінцевого обладнання та налагоджування необхідного програмного забезпечення зі сторони Абонента при самостійному підключенні несе Абонент. </text:span><text:span text:style-name="T1"/></text:p>
      <text:p text:style-name="P2" loext:marker-style-name="T1"><text:span text:style-name="T1">7.3. Постачальник відповідає за збитки, яких зазнає Абонент у результаті неналежного виконання Постачальником обов’язків за Договором, якщо документально доведені неправомірні дії або бездіяльність самого Постачальника. Відшкодування завданих Абоненту фактичних збитків, моральної шкоди через неналежне виконання Постачальником умов Договору вирішується в судовому порядку. </text:span><text:span text:style-name="T1"/></text:p>
      <text:p text:style-name="P2" loext:marker-style-name="T1"><text:span text:style-name="T1">7.4. Постачальник не несе відповідальність перед Абонентом за ненадання або неналежне надання Послуг у разі: </text:span><text:span text:style-name="T1"/></text:p>
      <text:list text:style-name="WWNum17">
        <text:list-item>
          <text:p text:style-name="P11" loext:marker-style-name="T1"><text:span text:style-name="T1">використання Абонентом Кінцевого обладнання, яке є технічно несправним, несумісним з мережею Постачальника або неправильно налаштованим;</text:span><text:span text:style-name="T1"/></text:p>
        </text:list-item>
        <text:list-item>
          <text:p text:style-name="P11" loext:marker-style-name="T1"><text:span text:style-name="T1">порушення Абонентом вимог щодо підключення та експлуатації Кінцевого обладнання;</text:span><text:span text:style-name="T1"/></text:p>
        </text:list-item>
        <text:list-item>
          <text:p text:style-name="P11" loext:marker-style-name="T1"><text:span text:style-name="T1">самовільного втручання в налаштування обладнання або мережеві параметри.</text:span><text:span text:style-name="T1"/></text:p>
        </text:list-item>
      </text:list>
      <text:p text:style-name="P2" loext:marker-style-name="T1"><text:span text:style-name="T1">7.5. У разі виявлення пошкодження мережі, що сталося з вини Абонента та завдання збитків з його вини, витрати Абонента, пов’язані з усуненням пошкодження, відшкодовуються Абонентом. Факт пошкодження мережі з вини Абонента оформляється актом у двох примірниках, кожний із яких підписується уповноваженими представниками Сторін. У разі відмови Абонента від підписання акту він підписується не менш як двома представниками Постачальника. </text:span><text:span text:style-name="T1"/></text:p>
      <text:p text:style-name="P2" loext:marker-style-name="T1"><text:span text:style-name="T1">7.6. Жодна із Сторін не несе відповідальності за невиконання або неналежне виконання умов даного Договору, якщо це спричинено дією обставин непереборної сили, про які Сторони не могли знати заздалегідь або не могли їх передбачити. До таких обставин відносяться: пожежа, повінь, землетрус, цунамі, смерч, ураган, тайфун, зсуви, селеві потоки, снігові лавини, виверження вулканів та інші природні катаклізми, війни, революції, державні перевороти, страйки, диверсійні та терористичні акти, пограбування, аварії в системі енергозабезпечення та зв'язку, зміни законодавства, дії державних органів та їх посадових осіб, якщо ці обставини безпосередньо впливають на виконання даного Договору, а їх виникнення юридично засвідчені. Протягом цього часу сторони не мають взаємних претензій і кожна зі сторін приймає на себе свій ризик наслідків форс-мажорних обставин. </text:span><text:span text:style-name="T1"/></text:p>
      <text:p text:style-name="P2" loext:marker-style-name="T1"><text:span text:style-name="T1">7.7. Сторони розв’язують всі можливі спірні питання між ними шляхом переговорів та за взаємним погодженням. </text:span><text:span text:style-name="T1"/></text:p>
      <text:p text:style-name="P1" loext:marker-style-name="T1"><text:soft-page-break/><text:span text:style-name="T2">8. СТРОК ДІЇ ДОГОВОРУ, ВНЕСЕННЯ ЗМІН ТА ПРИПИНЕННЯ ЙОГО ДІЇ</text:span><text:span text:style-name="T2"/></text:p>
      <text:p text:style-name="P2" loext:marker-style-name="T1"><text:span text:style-name="T1">8.1. Цей Договір є договором приєднання та публічно доводиться до відома всіх Абонентів шляхом його розміщення на Сайті Постачальника. </text:span><text:span text:style-name="T1"/></text:p>
      <text:p text:style-name="P2" loext:marker-style-name="T1"><text:span text:style-name="T1">8.2. Цей Договір є безстроковим та діє з моменту його укладення до моменту припинення в порядку, передбаченому цим Договором або законодавством України.</text:span><text:span text:style-name="T1"/></text:p>
      <text:p text:style-name="P2" loext:marker-style-name="T1"><text:span text:style-name="T1">8.3. Дія Договору припиняється:</text:span><text:span text:style-name="T1"/></text:p>
      <text:list text:continue-list="list124334227463093" text:style-name="WWNum9">
        <text:list-item>
          <text:p text:style-name="P3" loext:marker-style-name="T1"><text:span text:style-name="T1">за ініціативою Абонента відповідно до умов цього Договору;</text:span><text:span text:style-name="T1"/></text:p>
        </text:list-item>
        <text:list-item>
          <text:p text:style-name="P3" loext:marker-style-name="T1"><text:span text:style-name="T1">за ініціативою Постачальника у випадках, передбачених цим Договором або законодавством;</text:span><text:span text:style-name="T1"/></text:p>
        </text:list-item>
        <text:list-item>
          <text:p text:style-name="P3" loext:marker-style-name="T1"><text:span text:style-name="T1">у разі призупинення Послуги на строк понад 6 (шість) календарних місяців;</text:span><text:span text:style-name="T1"/></text:p>
        </text:list-item>
        <text:list-item>
          <text:p text:style-name="P3" loext:marker-style-name="T1"><text:span text:style-name="T1">в інших випадках, передбачених законодавством України.</text:span><text:span text:style-name="T1"/></text:p>
        </text:list-item>
      </text:list>
      <text:p text:style-name="P2" loext:marker-style-name="T1"><text:span text:style-name="T1">8.4. Постачальник може в односторонньому порядку вносити зміни в цей Договір, які оприлюднюються на Сайті Постачальника за 7 (сім) календарних днів до введення в дію таких змін. </text:span><text:span text:style-name="T1"/></text:p>
      <text:p text:style-name="P2" loext:marker-style-name="T1"><text:span text:style-name="T1">8.5. Якщо Абонент не згоден з внесеними Постачальником змінами в цей Договір, Абонент повинен припинити отримання Послуг, письмово попередивши про це Постачальника. Якщо Абонент по закінченню 7 (семи) денного строку з моменту оприлюднення на веб-сайті Постачальника інформації про внесення змін до цього Договору продовжує користуватись Послугами, це означає, що Абонент згоден із внесеними змінами в цей Договір. </text:span><text:span text:style-name="T1"/></text:p>
      <text:p text:style-name="P2" loext:marker-style-name="T1"><text:span text:style-name="T1">8.6. Абонент може в односторонньому порядку розірвати цей Договір за умови відсутності заборгованості перед Постачальником, письмово повідомивши Постачальника не менш ніж за 7 (сім) календарних днів до дати розірвання цього Договору. </text:span><text:span text:style-name="T1"/></text:p>
      <text:p text:style-name="P2" loext:marker-style-name="T1"><text:span text:style-name="T1">8.7. Постачальник може в односторонньому порядку розірвати цей Договір у наступних випадках: </text:span><text:span text:style-name="T1"/></text:p>
      <text:list text:continue-numbering="true" text:style-name="WWNum9">
        <text:list-item>
          <text:p text:style-name="P3" loext:marker-style-name="T1"><text:span text:style-name="T1">непогашення заборгованості Абонентом з оплати Послуг;</text:span><text:span text:style-name="T1"/></text:p>
        </text:list-item>
        <text:list-item>
          <text:p text:style-name="P3" loext:marker-style-name="T1"><text:span text:style-name="T1">зафіксованого актом про порушення правил надання і отримання електронних комунікаційних послуг Абонентом вимог підпунктів 3-6 пункту 70 Правил;</text:span><text:span text:style-name="T1"/></text:p>
        </text:list-item>
        <text:list-item>
          <text:p text:style-name="P3" loext:marker-style-name="T1"><text:span text:style-name="T1">розсилання Абонентом спаму після застосування до такого Абонента скорочення переліку послуг у зв’язку із встановленим фактом такого розсилання ним спаму за умови попередження його в електронній формі не менш як за десять робочих днів до дати розірвання Договору; </text:span><text:span text:style-name="T1"/></text:p>
        </text:list-item>
        <text:list-item>
          <text:p text:style-name="P3" loext:marker-style-name="T1"><text:span text:style-name="T1">порушення Абонентом умов Договору за умови попередження Абонента не менш як за десять робочих днів до дати розірвання Договору, якщо Абонент не усуне порушення у визначений в цьому пункті строк. Вимога щодо попередження не поширюється на випадки, якщо дії Абонента загрожують безпеці електронної комунікаційної мережі Постачальника або можуть призвести до обмеження доступу до електронної комунікаційної мережі інших Абонентів; </text:span><text:span text:style-name="T1"/></text:p>
        </text:list-item>
        <text:list-item>
          <text:p text:style-name="P3" loext:marker-style-name="T1"><text:span text:style-name="T1">у разі якщо Абонент після тимчасового призупинення надання Послуг строком понад 6 (шість) календарних місяців не відновив користування Послугою, Договір вважається припиненим автоматично без додаткового повідомлення Абонента.</text:span><text:span text:style-name="T1"/></text:p>
        </text:list-item>
      </text:list>
      <text:p text:style-name="P2" loext:marker-style-name="T1"><text:span text:style-name="T1">8.8. У випадку розірвання цього Договору Абоненту повертається у порядку, передбаченому цим Договором та Правилами, залишок невикористаних коштів, крім випадків зазначених у цьому Договорі. </text:span><text:span text:style-name="T1"/></text:p>
      <text:p text:style-name="P2" loext:marker-style-name="T1"><text:span text:style-name="T1">8.9. Цей Договір достроково припиняє дію у разі виключення Постачальника з реєстру постачальників електронних комунікаційних мереж та/або послуг у порядку, передбаченому законодавством. У випадку припинення здійснення діяльності у сфері електронних комунікацій Постачальник не менш ніж за три місяці до припинення дії Договору повідомляє Абонента шляхом розміщення відповідної інформації на веб-сайті Постачальника. </text:span><text:span text:style-name="T1"/></text:p>
      <text:p text:style-name="P1" loext:marker-style-name="T1"><text:span text:style-name="T2">9. ІНШІ УМОВИ</text:span><text:span text:style-name="T2"/></text:p>
      <text:p text:style-name="P2" loext:marker-style-name="T1"><text:span text:style-name="T1">9.1. Сторони зобов'язуються забезпечити актуальність і конфіденційність всієї інформації за цим Договором, крім випадків передбачених чинним законодавством України. </text:span><text:span text:style-name="T1"/></text:p>
      <text:p text:style-name="P2" loext:marker-style-name="T7"><text:span text:style-name="T1">9.2. Укладенням цього Договору Абонент засвідчує, що він ознайомлений з умовами цього Договору та нормами законодавства у сфері електронних комунікацій, зокрема, Законом України «Про електронні комунікації», </text:span><text:soft-page-break/><text:span text:style-name="T1">Правилами надання та отримання електронних комунікаційних послуг, затвердженими постановою КМУ від 25 червня 2025 року № 761.</text:span><text:span text:style-name="T7"> </text:span></text:p>
      <text:p text:style-name="P2" loext:marker-style-name="T1"><text:span text:style-name="T1">9.3. Визнання недійсним окремих положень цього Договору не тягне за собою недійсність всього Договору. У такому випадку Договір продовжує діяти без урахування недійсних положень з подальшим внесенням необхідних змін до умов цього Договору. </text:span><text:span text:style-name="T1"/></text:p>
      <text:p text:style-name="P2" loext:marker-style-name="T1"><text:span text:style-name="T1">9.4.У всьому іншому, не врегульованому в цьому Договорі, Сторони керуються чинним законодавством України. </text:span><text:span text:style-name="T1"/></text:p>
      <text:p text:style-name="P1" loext:marker-style-name="T2"><text:span text:style-name="T2">10. ПОРЯДОК ПОДАННЯ ТА РОЗГЛЯДУ ЗВЕРНЕНЬ (СКАРГ) </text:span><text:span text:style-name="T2"/></text:p>
      <text:p text:style-name="P1" loext:marker-style-name="T1"><text:span text:style-name="T2">АБОНЕНТА З ПРИВОДУ НАДАННЯ ПОСЛУГ</text:span><text:span text:style-name="T2"/></text:p>
      <text:p text:style-name="P2" loext:marker-style-name="T1"><text:span text:style-name="T1">10.1. Абонент має право подати до Постачальника звернення (скаргу) з приводу надання/отримання Послуг: письмово шляхом направлення на поштову чи електронну адресу Постачальника, або зателефонувавши за контактами вказаними на Веб-сайті Постачальника: https://gigabit.ua.</text:span><text:span text:style-name="T1"/></text:p>
      <text:p text:style-name="P2" loext:marker-style-name="T1"><text:span text:style-name="T1">10.2. Звернення (скарга) Абонента повинно/а містити інформацію, зазначену у п. 124 Правил надання та отримання електронних комунікаційних послуг, затвердженими постановою КМУ від 25 червня 2025 року № 761.</text:span><text:span text:style-name="T1"/></text:p>
      <text:p text:style-name="P2" loext:marker-style-name="T1"><text:span text:style-name="T1">10.3. Отримані від Абонента звернення (скарги) розглядаються Постачальником в порядку, передбаченому Законом, Правилами та Законом України «Про звернення громадян» та, за результатом розгляду, надається письмова чи усна відповідь у встановлені законодавством строки. </text:span><text:span text:style-name="T1"/></text:p>
      <text:p text:style-name="P2" loext:marker-style-name="T1"><text:span text:style-name="T1">10.4. Щодо збоїв у роботі Послуги Абонент може повідомляти за номером телефону: </text:span><text:a xlink:type="simple" xlink:href="tel:+380503211188" text:style-name="ListLabel_20_155" text:visited-style-name="ListLabel_20_155"><text:span text:style-name="T1">050 32-111-88</text:span></text:a><text:span text:style-name="T1">, </text:span><text:a xlink:type="simple" xlink:href="tel:+380983211188" text:style-name="ListLabel_20_155" text:visited-style-name="ListLabel_20_155"><text:span text:style-name="T1">098 32-111-88</text:span></text:a><text:span text:style-name="T1">, </text:span><text:a xlink:type="simple" xlink:href="tel:+380632459295" text:style-name="ListLabel_20_155" text:visited-style-name="ListLabel_20_155"><text:span text:style-name="T1">063 245-92-95</text:span></text:a><text:span text:style-name="T1"> чи на електронну адресу </text:span><text:a xlink:type="simple" xlink:href="mailto:help@gigabit.zp.ua" text:style-name="Internet_20_link" text:visited-style-name="Visited_20_Internet_20_Link"><text:span text:style-name="Internet_20_link"><text:span text:style-name="T6">help@gigabit.zp.ua</text:span></text:span></text:a><text:span text:style-name="T1">. </text:span></text:p>
      <text:p text:style-name="P2" loext:marker-style-name="T8"><text:span text:style-name="T1">Звернення Абонента про пошкодження електронних комунікаційних мереж, технічних засобів електронних комунікацій Постачальника приймаються в робочі години. Розгляд питань щодо захисту законних інтересів Абонента, в т.ч. позасудове вирішення спорів, здійснює регуляторний орган.</text:span><text:span text:style-name="T8"/></text:p>
      <text:p text:style-name="P2" loext:marker-style-name="T1"><text:span text:style-name="T1">Процедури позасудового вирішення спорів за зверненням споживачів послуг врегульовано Порядком подання споживачами звернень та врегулювання спорів, затвердженим постановою НКЕК від 10.04.2024 № 183, зареєстрованою в Мінюсті 29.05.2024 за № 788/42133, https://zakon.rada.gov.ua/laws/show/z0788-24#Text. </text:span><text:span text:style-name="T1"/></text:p>
      <text:p text:style-name="P2" loext:marker-style-name="T1"><text:span text:style-name="T1">10.5. Абоненти під час отримання Послуг мають право на захист своїх прав відповідно до законодавства, в тому числі шляхом звернення до суду чи інших органів державної влади відповідно до їх компетенції. </text:span><text:span text:style-name="T1"/></text:p>
      <text:p text:style-name="P1" loext:marker-style-name="T1"><text:span text:style-name="T2">11.САНКЦІЙНІ ЗАСТЕРЕЖЕННЯ</text:span><text:span text:style-name="T2"/></text:p>
      <text:p text:style-name="P2" loext:marker-style-name="T1"><text:span text:style-name="T1">11.1. Постачальник має право на свій вибір в односторонньому порядку відмовитися від виконання своїх зобов’язань за Договором, та/або припинити виконання зобов’язань за Договором на період дії зазначених нижче обмежувальних заходів (санкцій), та/або розірвати Договір без відшкодування будь-яких витрат (збитків) Абоненту, завданих такою відмовою, припиненням та/або розірванням, у разі якщо: </text:span><text:span text:style-name="T1"/></text:p>
      <text:list text:continue-numbering="true" text:style-name="WWNum9">
        <text:list-item>
          <text:p text:style-name="P3" loext:marker-style-name="T1"><text:span text:style-name="T1">Абонента та/або членів його сім’ї, та/або особу, що перебуває в шлюбі з Абонентом, та/або його родичів першого та/або другого ступеня споріднення, внесено до списку санкцій OFAC Сполучених Штатів Америки (перелік осіб, до яких застосовано санкції, що визначається The Office of Foreign Assets Control of the US Department of the Treasury); </text:span><text:span text:style-name="T1"/></text:p>
        </text:list-item>
        <text:list-item>
          <text:p text:style-name="P3" loext:marker-style-name="T1"><text:span text:style-name="T1">до Абонента та/або членів його сім’ї, та/або особи, що перебуває в шлюбі з Абонентом, та/або його родичів першого та/або другого ступеня споріднення, та/або товарів чи послуг Абонента застосовано обмеження (санкції) інших, ніж OFAC, державних органів США, режим дотримання яких може бути порушено виконанням Договору; </text:span><text:span text:style-name="T1"/></text:p>
        </text:list-item>
        <text:list-item>
          <text:p text:style-name="P3" loext:marker-style-name="T1"><text:span text:style-name="T1">Абонента та/або членів його сім’ї, та/або особу, що перебуває в шлюбі з Абонентом, та/абойого родичів першого та/або другого ступеня споріднення, внесено до списку санкцій Європейського Союзу (Consolidated list of persons, groups and entities subject to EU financial sanctions); </text:span><text:span text:style-name="T1"/></text:p>
        </text:list-item>
        <text:list-item>
          <text:p text:style-name="P3" loext:marker-style-name="T1"><text:span text:style-name="T1">Абонента та/або членів його сім’ї, та/або особу, що перебуває в шлюбі з Абонентом, та/або його родичів першого та/або другого ступеня споріднення, внесено до списку санкцій Her Majesty’s Treasury Великої Британії (список осіб, включених до Consolidated list of financial sanctions targets in the UK та до List of </text:span><text:soft-page-break/><text:span text:style-name="T1">persons subject to restrictive measures in view of Russia’s actions destabilising the situation in Ukraine, що ведеться the UK Office of Financial Sanctions Implementation (OFSI) of the Her Majesty’s Treasury);</text:span><text:span text:style-name="T1"/></text:p>
        </text:list-item>
        <text:list-item>
          <text:p text:style-name="P3" loext:marker-style-name="T1"><text:span text:style-name="T1">Абонента та/або членів його сім’ї, та/або особу, що перебуває в шлюбі з Абонентом, та/або його родичів першого та/або другого ступеня споріднення, внесено до списку санкцій Ради Безпеки ООН (зведений список санкцій Ради Безпеки Організації Об’єднаних Націй (Consolidated United Nations Security Council Sanctions List), до якого включено фізичних осіб, щодо яких застосовано санкційні заходи Ради Безпеки ООН); </text:span><text:span text:style-name="T1"/></text:p>
        </text:list-item>
        <text:list-item>
          <text:p text:style-name="P3" loext:marker-style-name="T1"><text:span text:style-name="T1">Абонента та/або членів його сім’ї, та/або особу, що перебуває в шлюбі з Абонентом, та/або його родичів першого та/або другого ступеня споріднення, внесено до списку санкцій Ради національної безпеки і оборони України (перелік осіб, до яких рішеннями Ради національної безпеки і оборони України, застосовано санкції відповідно до Закону України «Про санкції»); </text:span><text:span text:style-name="T1"/></text:p>
        </text:list-item>
        <text:list-item>
          <text:p text:style-name="P3" loext:marker-style-name="T1"><text:span text:style-name="T1">якщо виконання Договору або окремих його умов суперечитиме дотриманню санкцій Радинаціональної безпеки і оборони України, та/або суперечитиме дотриманню санкцій OFAC США, та/або дотриманню санкцій Європейського Союзу, та/або дотриманню санкцій Her Majesty’s Treasury Великої Британії, та/або дотриманню санкцій Ради Безпеки ООН; </text:span><text:span text:style-name="T1"/></text:p>
        </text:list-item>
        <text:list-item>
          <text:p text:style-name="P3" loext:marker-style-name="T1"><text:span text:style-name="T1">щодо товарів чи послуг за Договором застосовано санкції відповідно до Закону України «Просанкції», та/або санкції OFAC США, та/або санкції Європейського Союзу, та/або санкції Her Majesty’s Treasury Великої Британії, та/або санкції Ради Безпеки ООН; </text:span><text:span text:style-name="T1"/></text:p>
        </text:list-item>
      </text:list>
      <text:p text:style-name="P12" loext:marker-style-name="T1"><text:span text:style-name="T1">11.2. Відмова від виконання зобов’язань за Договором, та/або припинення виконання зобов’язань за Договором, та/або розірвання Договору Постачальником відбувається: шляхом надіслання Абоненту письмового повідомлення на адресу Абонента, та/або іншим способом, що не заборонений законодавством України. При цьому Договір вважається розірваним (припиненим) з дати, зазначеної в повідомленні Постачальника.</text:span><text:span text:style-name="T1"/></text:p>
      <table:table table:name="Таблиця1" table:style-name="Таблиця1">
        <table:table-column table:style-name="Таблиця1.A"/>
        <table:table-row table:style-name="Таблиця1.1">
          <table:table-cell table:style-name="Таблиця1.A1" office:value-type="string">
            <text:p text:style-name="P1" loext:marker-style-name="T2"><text:span text:style-name="T2">12. РЕКВІЗИТИ ПОСТАЧАЛЬНИКА</text:span><text:span text:style-name="T2"/></text:p>
            <text:p text:style-name="P13" loext:marker-style-name="T1"><text:span text:style-name="T2">Фізична особа-підприємець </text:span><text:span text:style-name="T3">Гойденко Роман Якович</text:span></text:p>
            <text:p text:style-name="P13" loext:marker-style-name="T1"><text:span text:style-name="T1">Юридична та поштова адреса: </text:span><text:span text:style-name="T1"/></text:p>
            <text:p text:style-name="P13" loext:marker-style-name="T1"><text:span text:style-name="T1">69121, місто Запоріжжя, вулиця Товариська, будинок 37-Б, квартира 60</text:span><text:span text:style-name="T1"/></text:p>
            <text:p text:style-name="P13" loext:marker-style-name="T1"><text:span text:style-name="T1">ЄДРПОУ: 2895709813</text:span><text:span text:style-name="T1"/></text:p>
            <text:p text:style-name="P13" loext:marker-style-name="T1"><text:span text:style-name="T1">Банківські реквізити: </text:span><text:span text:style-name="T1"/></text:p>
            <text:p text:style-name="P13" loext:marker-style-name="T1"><text:span text:style-name="T1">UA213052990000026004020210125 </text:span><text:span text:style-name="T1"/></text:p>
            <text:p text:style-name="P13" loext:marker-style-name="T1"><text:span text:style-name="T1">Платник єдиного податку 3 група 5%. Не платник ПДВ.</text:span><text:span text:style-name="T1"/></text:p>
            <text:p text:style-name="P13" loext:marker-style-name="T1"><text:span text:style-name="T1">Е-mail: </text:span><text:a xlink:type="simple" xlink:href="mailto:help@gigabit.ua" text:style-name="ListLabel_20_155" text:visited-style-name="ListLabel_20_155"><text:span text:style-name="T1">help@gigabit.ua</text:span></text:a><text:span text:style-name="T1"> (з технічних питань), </text:span><text:a xlink:type="simple" xlink:href="mailto:info@gigabit.ua" text:style-name="ListLabel_20_155" text:visited-style-name="ListLabel_20_155"><text:span text:style-name="T1">info@gigabit.ua</text:span></text:a><text:span text:style-name="T1"> (з питань тарифів, оплати та інших адміністративних питань)</text:span></text:p>
            <text:p text:style-name="Standard" loext:marker-style-name="T1"><text:span text:style-name="T2">Включен</text:span><text:span text:style-name="T9">а</text:span><text:span text:style-name="T2"> до реєстру постачальників електронних комунікаційних мереж та/або послуг за № 16</text:span><text:span text:style-name="T9">26</text:span></text:p>
          </table:table-cell>
        </table:table-row>
      </table:table>
      <text:p text:style-name="P14" loext:marker-style-name="T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charset="x-symbol"/>
    <style:font-face style:name="Aptos Display" svg:font-family="'Aptos Display'" style:font-family-generic="roman" style:font-pitch="variable"/>
    <style:font-face style:name="Aptos1" svg:font-family="Aptos" style:font-family-generic="roman" style:font-pitch="variable"/>
    <style:font-face style:name="Aptos2" svg:font-family="Aptos" style:font-family-generic="system" style:font-pitch="variable"/>
    <style:font-face style:name="Arial" svg:font-family="Arial" style:font-family-generic="swiss"/>
    <style:font-face style:name="Arial1" svg:font-family="Arial"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1" fo:font-size="12pt" fo:language="uk" fo:country="UA" style:letter-kerning="true" style:font-name-asian="Aptos2"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Aptos1" fo:font-size="12pt" fo:language="uk" fo:country="UA" style:letter-kerning="true" style:font-name-asian="Aptos2"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6%"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Заголовок_20_1_20_Знак"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Заголовок_20_2_20_Знак"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Заголовок_20_3_20_Знак"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Заголовок_20_4_20_Знак"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Заголовок_20_5_20_Знак" style:default-outline-level="5" style:list-style-name="" style:class="chapter">
      <style:paragraph-properties fo:margin-top="0.141cm" fo:margin-bottom="0.071cm"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Заголовок_20_6_20_Знак"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Заголовок_20_7_20_Знак" style:default-outline-level="7" style:list-style-name="" style:class="chapter">
      <style:paragraph-properties fo:margin-top="0.071cm" fo:margin-bottom="0cm"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Заголовок_20_8_20_Знак" style:default-outline-level="8" style:list-style-name="" style:class="chapter">
      <style:paragraph-properties fo:margin-top="0cm" fo:margin-bottom="0cm" style:contextual-spacing="fals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Заголовок_20_9_20_Знак" style:default-outline-level="9" style:list-style-name="" style:class="chapter">
      <style:paragraph-properties fo:margin-top="0cm" fo:margin-bottom="0cm" style:contextual-spacing="fals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Заголовок_20_Знак"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Подзаголовок_20_Знак" style:class="chapter">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Цитата_20_2_20_Знак">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Выделенная_20_цитата_20_Знак">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fo:margin-top="0cm" fo:margin-bottom="0cm" style:contextual-spacing="false" fo:line-height="100%">
        <style:tab-stops>
          <style:tab-stop style:position="8.25cm" style:type="center"/>
          <style:tab-stop style:position="16.501cm" style:type="right"/>
        </style:tab-stops>
      </style:paragraph-properties>
    </style:style>
    <style:style style:name="Footer" style:family="paragraph" style:parent-style-name="Standard" loext:linked-style-name="Нижний_20_колонтитул_20_Знак" style:class="extra">
      <style:paragraph-properties fo:margin-top="0cm" fo:margin-bottom="0cm" style:contextual-spacing="false" fo:line-height="100%">
        <style:tab-stops>
          <style:tab-stop style:position="8.25cm" style:type="center"/>
          <style:tab-stop style:position="16.501cm" style:type="right"/>
        </style:tab-stops>
      </style:paragraph-properties>
    </style:style>
    <style:style style:name="No_20_Spacing" style:display-name="No Spacing" style:family="paragraph">
      <style:paragraph-properties fo:margin-top="0cm" fo:margin-bottom="0cm" style:contextual-spacing="false" fo:line-height="100%" fo:text-align="left" style:justify-single-word="false" fo:orphans="2" fo:widows="2" style:writing-mode="lr-tb"/>
      <style:text-properties fo:language="ru" fo:country="UA"/>
    </style:style>
    <style:style style:name="Default_20_Paragraph_20_Font" style:display-name="Default Paragraph Font" style:family="text"/>
    <style:style style:name="Заголовок_20_1_20_Знак" style:display-name="Заголовок 1 Знак" style:family="text" style:parent-style-name="Default_20_Paragraph_20_Font">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Заголовок_20_2_20_Знак" style:display-name="Заголовок 2 Знак" style:family="text" style:parent-style-name="Default_20_Paragraph_20_Font">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Заголовок_20_3_20_Знак" style:display-name="Заголовок 3 Знак" style:family="text" style:parent-style-name="Default_20_Paragraph_20_Font">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Заголовок_20_4_20_Знак" style:display-name="Заголовок 4 Знак" style:family="text" style:parent-style-name="Default_20_Paragraph_20_Font">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Заголовок_20_5_20_Знак" style:display-name="Заголовок 5 Знак" style:family="text" style:parent-style-name="Default_20_Paragraph_20_Font">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Заголовок_20_6_20_Знак" style:display-name="Заголовок 6 Знак" style:family="text" style:parent-style-name="Default_20_Paragraph_20_Font">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Заголовок_20_7_20_Знак" style:display-name="Заголовок 7 Знак" style:family="text" style:parent-style-name="Default_20_Paragraph_20_Font">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Заголовок_20_8_20_Знак" style:display-name="Заголовок 8 Знак" style:family="text" style:parent-style-name="Default_20_Paragraph_20_Font">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Заголовок_20_9_20_Знак" style:display-name="Заголовок 9 Знак" style:family="text" style:parent-style-name="Default_20_Paragraph_20_Font">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Заголовок_20_Знак" style:display-name="Заголовок Знак"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Подзаголовок_20_Знак" style:display-name="Подзаголовок Знак"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Цитата_20_2_20_Знак" style:display-name="Цитата 2 Знак"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Выделенная_20_цитата_20_Знак" style:display-name="Выделенная цитата Знак"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Верхний_20_колонтитул_20_Знак" style:display-name="Верхний колонтитул Знак" style:family="text" style:parent-style-name="Default_20_Paragraph_20_Font"/>
    <style:style style:name="Нижний_20_колонтитул_20_Знак" style:display-name="Нижний колонтитул Знак" style:family="text" style:parent-style-name="Default_20_Paragraph_20_Font"/>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ptos" fo:font-family="Aptos" style:font-family-generic="roman" style:font-pitch="variable" style:font-charset="x-symbol"/>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text-properties style:font-name="Aptos" fo:font-family="Aptos" style:font-family-generic="roman" style:font-pitch="variable" style:font-charset="x-symbol"/>
    </style:style>
    <style:style style:name="ListLabel_20_22" style:display-name="ListLabel 22" style:family="text">
      <style:text-properties style:font-name="Aptos" fo:font-family="Aptos" style:font-family-generic="roman" style:font-pitch="variable" style:font-charset="x-symbol"/>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text-properties style:font-name="Aptos" fo:font-family="Aptos" style:font-family-generic="roman" style:font-pitch="variable" style:font-charset="x-symbol"/>
    </style:style>
    <style:style style:name="ListLabel_20_25" style:display-name="ListLabel 25" style:family="text">
      <style:text-properties style:font-name="Aptos" fo:font-family="Aptos" style:font-family-generic="roman" style:font-pitch="variable" style:font-charset="x-symbol"/>
    </style:style>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text-properties style:font-name="Aptos" fo:font-family="Aptos" style:font-family-generic="roman" style:font-pitch="variable" style:font-charset="x-symbol"/>
    </style:style>
    <style:style style:name="ListLabel_20_28" style:display-name="ListLabel 28" style:family="text">
      <style:text-properties style:font-name="Aptos" fo:font-family="Aptos" style:font-family-generic="roman" style:font-pitch="variable" style:font-charset="x-symbol" fo:font-size="10pt" style:font-size-asian="10pt"/>
    </style:style>
    <style:style style:name="ListLabel_20_29" style:display-name="ListLabel 29" style:family="text">
      <style:text-properties fo:font-size="10pt" style:font-size-asian="10pt"/>
    </style:style>
    <style:style style:name="ListLabel_20_30" style:display-name="ListLabel 30" style:family="text">
      <style:text-properties style:font-name="Aptos" fo:font-family="Aptos" style:font-family-generic="roman" style:font-pitch="variable" style:font-charset="x-symbol" fo:font-size="10pt" style:font-size-asian="10pt"/>
    </style:style>
    <style:style style:name="ListLabel_20_31" style:display-name="ListLabel 31" style:family="text">
      <style:text-properties style:font-name="Aptos" fo:font-family="Aptos" style:font-family-generic="roman" style:font-pitch="variable" style:font-charset="x-symbol" fo:font-size="10pt" style:font-size-asian="10pt"/>
    </style:style>
    <style:style style:name="ListLabel_20_32" style:display-name="ListLabel 32" style:family="text">
      <style:text-properties style:font-name="Aptos" fo:font-family="Aptos" style:font-family-generic="roman" style:font-pitch="variable" style:font-charset="x-symbol" fo:font-size="10pt" style:font-size-asian="10pt"/>
    </style:style>
    <style:style style:name="ListLabel_20_33" style:display-name="ListLabel 33" style:family="text">
      <style:text-properties style:font-name="Aptos" fo:font-family="Aptos" style:font-family-generic="roman" style:font-pitch="variable" style:font-charset="x-symbol" fo:font-size="10pt" style:font-size-asian="10pt"/>
    </style:style>
    <style:style style:name="ListLabel_20_34" style:display-name="ListLabel 34" style:family="text">
      <style:text-properties style:font-name="Aptos" fo:font-family="Aptos" style:font-family-generic="roman" style:font-pitch="variable" style:font-charset="x-symbol" fo:font-size="10pt" style:font-size-asian="10pt"/>
    </style:style>
    <style:style style:name="ListLabel_20_35" style:display-name="ListLabel 35" style:family="text">
      <style:text-properties style:font-name="Aptos" fo:font-family="Aptos" style:font-family-generic="roman" style:font-pitch="variable" style:font-charset="x-symbol" fo:font-size="10pt" style:font-size-asian="10pt"/>
    </style:style>
    <style:style style:name="ListLabel_20_36" style:display-name="ListLabel 36" style:family="text">
      <style:text-properties style:font-name="Aptos" fo:font-family="Aptos" style:font-family-generic="roman" style:font-pitch="variable" style:font-charset="x-symbol" fo:font-size="10pt" style:font-size-asian="10pt"/>
    </style:style>
    <style:style style:name="ListLabel_20_37" style:display-name="ListLabel 37" style:family="text">
      <style:text-properties style:font-name="Aptos" fo:font-family="Aptos" style:font-family-generic="roman" style:font-pitch="variable" style:font-charset="x-symbol"/>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text-properties style:font-name="Aptos" fo:font-family="Aptos" style:font-family-generic="roman" style:font-pitch="variable" style:font-charset="x-symbol"/>
    </style:style>
    <style:style style:name="ListLabel_20_40" style:display-name="ListLabel 40" style:family="text">
      <style:text-properties style:font-name="Aptos" fo:font-family="Aptos" style:font-family-generic="roman" style:font-pitch="variable" style:font-charset="x-symbol"/>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text-properties style:font-name="Aptos" fo:font-family="Aptos" style:font-family-generic="roman" style:font-pitch="variable" style:font-charset="x-symbol"/>
    </style:style>
    <style:style style:name="ListLabel_20_43" style:display-name="ListLabel 43" style:family="text">
      <style:text-properties style:font-name="Aptos" fo:font-family="Aptos" style:font-family-generic="roman" style:font-pitch="variable" style:font-charset="x-symbol"/>
    </style:style>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text-properties style:font-name="Aptos" fo:font-family="Aptos" style:font-family-generic="roman" style:font-pitch="variable" style:font-charset="x-symbol"/>
    </style:style>
    <style:style style:name="ListLabel_20_46" style:display-name="ListLabel 46" style:family="text">
      <style:text-properties style:font-name="Aptos" fo:font-family="Aptos" style:font-family-generic="roman" style:font-pitch="variable" style:font-charset="x-symbol"/>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text-properties style:font-name="Aptos" fo:font-family="Aptos" style:font-family-generic="roman" style:font-pitch="variable" style:font-charset="x-symbol"/>
    </style:style>
    <style:style style:name="ListLabel_20_49" style:display-name="ListLabel 49" style:family="text">
      <style:text-properties style:font-name="Aptos" fo:font-family="Aptos" style:font-family-generic="roman" style:font-pitch="variable" style:font-charset="x-symbol"/>
    </style:style>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text-properties style:font-name="Aptos" fo:font-family="Aptos" style:font-family-generic="roman" style:font-pitch="variable" style:font-charset="x-symbol"/>
    </style:style>
    <style:style style:name="ListLabel_20_52" style:display-name="ListLabel 52" style:family="text">
      <style:text-properties style:font-name="Aptos" fo:font-family="Aptos" style:font-family-generic="roman" style:font-pitch="variable" style:font-charset="x-symbol"/>
    </style:style>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text-properties style:font-name="Aptos" fo:font-family="Aptos" style:font-family-generic="roman" style:font-pitch="variable" style:font-charset="x-symbol"/>
    </style:style>
    <style:style style:name="ListLabel_20_55" style:display-name="ListLabel 55" style:family="text">
      <style:text-properties style:font-name="Aptos" fo:font-family="Aptos" style:font-family-generic="roman" style:font-pitch="variable" style:font-charset="x-symbol"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style:font-name="Aptos" fo:font-family="Aptos" style:font-family-generic="roman" style:font-pitch="variable" style:font-charset="x-symbol" fo:font-size="10pt" style:font-size-asian="10pt"/>
    </style:style>
    <style:style style:name="ListLabel_20_58" style:display-name="ListLabel 58" style:family="text">
      <style:text-properties style:font-name="Aptos" fo:font-family="Aptos" style:font-family-generic="roman" style:font-pitch="variable" style:font-charset="x-symbol" fo:font-size="10pt" style:font-size-asian="10pt"/>
    </style:style>
    <style:style style:name="ListLabel_20_59" style:display-name="ListLabel 59" style:family="text">
      <style:text-properties style:font-name="Aptos" fo:font-family="Aptos" style:font-family-generic="roman" style:font-pitch="variable" style:font-charset="x-symbol" fo:font-size="10pt" style:font-size-asian="10pt"/>
    </style:style>
    <style:style style:name="ListLabel_20_60" style:display-name="ListLabel 60" style:family="text">
      <style:text-properties style:font-name="Aptos" fo:font-family="Aptos" style:font-family-generic="roman" style:font-pitch="variable" style:font-charset="x-symbol" fo:font-size="10pt" style:font-size-asian="10pt"/>
    </style:style>
    <style:style style:name="ListLabel_20_61" style:display-name="ListLabel 61" style:family="text">
      <style:text-properties style:font-name="Aptos" fo:font-family="Aptos" style:font-family-generic="roman" style:font-pitch="variable" style:font-charset="x-symbol" fo:font-size="10pt" style:font-size-asian="10pt"/>
    </style:style>
    <style:style style:name="ListLabel_20_62" style:display-name="ListLabel 62" style:family="text">
      <style:text-properties style:font-name="Aptos" fo:font-family="Aptos" style:font-family-generic="roman" style:font-pitch="variable" style:font-charset="x-symbol" fo:font-size="10pt" style:font-size-asian="10pt"/>
    </style:style>
    <style:style style:name="ListLabel_20_63" style:display-name="ListLabel 63" style:family="text">
      <style:text-properties style:font-name="Aptos" fo:font-family="Aptos" style:font-family-generic="roman" style:font-pitch="variable" style:font-charset="x-symbol" fo:font-size="10pt" style:font-size-asian="10pt"/>
    </style:style>
    <style:style style:name="ListLabel_20_64" style:display-name="ListLabel 64" style:family="text">
      <style:text-properties style:font-name="Aptos" fo:font-family="Aptos" style:font-family-generic="roman" style:font-pitch="variable" style:font-charset="x-symbol"/>
    </style:style>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text-properties style:font-name="Aptos" fo:font-family="Aptos" style:font-family-generic="roman" style:font-pitch="variable" style:font-charset="x-symbol"/>
    </style:style>
    <style:style style:name="ListLabel_20_67" style:display-name="ListLabel 67" style:family="text">
      <style:text-properties style:font-name="Aptos" fo:font-family="Aptos" style:font-family-generic="roman" style:font-pitch="variable" style:font-charset="x-symbol"/>
    </style:style>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text-properties style:font-name="Aptos" fo:font-family="Aptos" style:font-family-generic="roman" style:font-pitch="variable" style:font-charset="x-symbol"/>
    </style:style>
    <style:style style:name="ListLabel_20_70" style:display-name="ListLabel 70" style:family="text">
      <style:text-properties style:font-name="Aptos" fo:font-family="Aptos" style:font-family-generic="roman" style:font-pitch="variable" style:font-charset="x-symbol"/>
    </style:style>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text-properties style:font-name="Aptos" fo:font-family="Aptos" style:font-family-generic="roman" style:font-pitch="variable" style:font-charset="x-symbol"/>
    </style:style>
    <style:style style:name="ListLabel_20_73" style:display-name="ListLabel 73" style:family="text">
      <style:text-properties style:font-name="Aptos" fo:font-family="Aptos" style:font-family-generic="roman" style:font-pitch="variable" style:font-charset="x-symbol"/>
    </style:style>
    <style:style style:name="ListLabel_20_74" style:display-name="ListLabel 74" style:family="text">
      <style:text-properties style:font-name="Aptos1" fo:font-family="Aptos" style:font-family-generic="roman" style:font-pitch="variable" style:font-name-asian="Aptos2" style:font-family-asian="Aptos" style:font-family-generic-asian="system" style:font-pitch-asian="variable" style:font-name-complex="Times New Roman1" style:font-family-complex="'Times New Roman'" style:font-family-generic-complex="system" style:font-pitch-complex="variable"/>
    </style:style>
    <style:style style:name="ListLabel_20_75" style:display-name="ListLabel 75" style:family="text">
      <style:text-properties style:font-name="Aptos" fo:font-family="Aptos" style:font-family-generic="roman" style:font-pitch="variable" style:font-charset="x-symbol"/>
    </style:style>
    <style:style style:name="ListLabel_20_76" style:display-name="ListLabel 76" style:family="text">
      <style:text-properties style:font-name="Aptos" fo:font-family="Aptos" style:font-family-generic="roman" style:font-pitch="variable" style:font-charset="x-symbol"/>
    </style:style>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text-properties style:font-name="Aptos" fo:font-family="Aptos" style:font-family-generic="roman" style:font-pitch="variable" style:font-charset="x-symbol"/>
    </style:style>
    <style:style style:name="ListLabel_20_79" style:display-name="ListLabel 79" style:family="text">
      <style:text-properties style:font-name="Aptos" fo:font-family="Aptos" style:font-family-generic="roman" style:font-pitch="variable" style:font-charset="x-symbol"/>
    </style:style>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text-properties style:font-name="Aptos" fo:font-family="Aptos" style:font-family-generic="roman" style:font-pitch="variable" style:font-charset="x-symbol"/>
    </style:style>
    <style:style style:name="ListLabel_20_82" style:display-name="ListLabel 82" style:family="text"/>
    <style:style style:name="ListLabel_20_83" style:display-name="ListLabel 83" style:family="text">
      <style:text-properties style:font-name-complex="Courier New" style:font-family-complex="'Courier New'" style:font-family-generic-complex="system" style:font-pitch-complex="variable"/>
    </style:style>
    <style:style style:name="ListLabel_20_84" style:display-name="ListLabel 84" style:family="text">
      <style:text-properties style:font-name="Aptos" fo:font-family="Aptos" style:font-family-generic="roman" style:font-pitch="variable" style:font-charset="x-symbol"/>
    </style:style>
    <style:style style:name="ListLabel_20_85" style:display-name="ListLabel 85" style:family="text">
      <style:text-properties style:font-name="Aptos" fo:font-family="Aptos" style:font-family-generic="roman" style:font-pitch="variable" style:font-charset="x-symbol"/>
    </style:style>
    <style:style style:name="ListLabel_20_86" style:display-name="ListLabel 86" style:family="text">
      <style:text-properties style:font-name-complex="Courier New" style:font-family-complex="'Courier New'" style:font-family-generic-complex="system" style:font-pitch-complex="variable"/>
    </style:style>
    <style:style style:name="ListLabel_20_87" style:display-name="ListLabel 87" style:family="text">
      <style:text-properties style:font-name="Aptos" fo:font-family="Aptos" style:font-family-generic="roman" style:font-pitch="variable" style:font-charset="x-symbol"/>
    </style:style>
    <style:style style:name="ListLabel_20_88" style:display-name="ListLabel 88" style:family="text">
      <style:text-properties style:font-name="Aptos" fo:font-family="Aptos" style:font-family-generic="roman" style:font-pitch="variable" style:font-charset="x-symbol"/>
    </style:style>
    <style:style style:name="ListLabel_20_89" style:display-name="ListLabel 89" style:family="text">
      <style:text-properties style:font-name-complex="Courier New" style:font-family-complex="'Courier New'" style:font-family-generic-complex="system" style:font-pitch-complex="variable"/>
    </style:style>
    <style:style style:name="ListLabel_20_90" style:display-name="ListLabel 90" style:family="text">
      <style:text-properties style:font-name="Aptos" fo:font-family="Aptos" style:font-family-generic="roman" style:font-pitch="variable" style:font-charset="x-symbol"/>
    </style:style>
    <style:style style:name="ListLabel_20_91" style:display-name="ListLabel 91" style:family="text"/>
    <style:style style:name="ListLabel_20_92" style:display-name="ListLabel 92" style:family="text">
      <style:text-properties style:font-name-complex="Courier New" style:font-family-complex="'Courier New'" style:font-family-generic-complex="system" style:font-pitch-complex="variable"/>
    </style:style>
    <style:style style:name="ListLabel_20_93" style:display-name="ListLabel 93" style:family="text">
      <style:text-properties style:font-name="Aptos" fo:font-family="Aptos" style:font-family-generic="roman" style:font-pitch="variable" style:font-charset="x-symbol"/>
    </style:style>
    <style:style style:name="ListLabel_20_94" style:display-name="ListLabel 94" style:family="text">
      <style:text-properties style:font-name="Aptos" fo:font-family="Aptos" style:font-family-generic="roman" style:font-pitch="variable" style:font-charset="x-symbol"/>
    </style:style>
    <style:style style:name="ListLabel_20_95" style:display-name="ListLabel 95" style:family="text">
      <style:text-properties style:font-name-complex="Courier New" style:font-family-complex="'Courier New'" style:font-family-generic-complex="system" style:font-pitch-complex="variable"/>
    </style:style>
    <style:style style:name="ListLabel_20_96" style:display-name="ListLabel 96" style:family="text">
      <style:text-properties style:font-name="Aptos" fo:font-family="Aptos" style:font-family-generic="roman" style:font-pitch="variable" style:font-charset="x-symbol"/>
    </style:style>
    <style:style style:name="ListLabel_20_97" style:display-name="ListLabel 97" style:family="text">
      <style:text-properties style:font-name="Aptos" fo:font-family="Aptos" style:font-family-generic="roman" style:font-pitch="variable" style:font-charset="x-symbol"/>
    </style:style>
    <style:style style:name="ListLabel_20_98" style:display-name="ListLabel 98" style:family="text">
      <style:text-properties style:font-name-complex="Courier New" style:font-family-complex="'Courier New'" style:font-family-generic-complex="system" style:font-pitch-complex="variable"/>
    </style:style>
    <style:style style:name="ListLabel_20_99" style:display-name="ListLabel 99" style:family="text">
      <style:text-properties style:font-name="Aptos" fo:font-family="Aptos" style:font-family-generic="roman" style:font-pitch="variable" style:font-charset="x-symbol"/>
    </style:style>
    <style:style style:name="ListLabel_20_100" style:display-name="ListLabel 100" style:family="text"/>
    <style:style style:name="ListLabel_20_101" style:display-name="ListLabel 101" style:family="text">
      <style:text-properties style:font-name-complex="Courier New" style:font-family-complex="'Courier New'" style:font-family-generic-complex="system" style:font-pitch-complex="variable"/>
    </style:style>
    <style:style style:name="ListLabel_20_102" style:display-name="ListLabel 102" style:family="text">
      <style:text-properties style:font-name="Aptos" fo:font-family="Aptos" style:font-family-generic="roman" style:font-pitch="variable" style:font-charset="x-symbol"/>
    </style:style>
    <style:style style:name="ListLabel_20_103" style:display-name="ListLabel 103" style:family="text">
      <style:text-properties style:font-name="Aptos" fo:font-family="Aptos" style:font-family-generic="roman" style:font-pitch="variable" style:font-charset="x-symbol"/>
    </style:style>
    <style:style style:name="ListLabel_20_104" style:display-name="ListLabel 104" style:family="text">
      <style:text-properties style:font-name-complex="Courier New" style:font-family-complex="'Courier New'" style:font-family-generic-complex="system" style:font-pitch-complex="variable"/>
    </style:style>
    <style:style style:name="ListLabel_20_105" style:display-name="ListLabel 105" style:family="text">
      <style:text-properties style:font-name="Aptos" fo:font-family="Aptos" style:font-family-generic="roman" style:font-pitch="variable" style:font-charset="x-symbol"/>
    </style:style>
    <style:style style:name="ListLabel_20_106" style:display-name="ListLabel 106" style:family="text">
      <style:text-properties style:font-name="Aptos" fo:font-family="Aptos" style:font-family-generic="roman" style:font-pitch="variable" style:font-charset="x-symbol"/>
    </style:style>
    <style:style style:name="ListLabel_20_107" style:display-name="ListLabel 107" style:family="text">
      <style:text-properties style:font-name-complex="Courier New" style:font-family-complex="'Courier New'" style:font-family-generic-complex="system" style:font-pitch-complex="variable"/>
    </style:style>
    <style:style style:name="ListLabel_20_108" style:display-name="ListLabel 108" style:family="text">
      <style:text-properties style:font-name="Aptos" fo:font-family="Aptos" style:font-family-generic="roman" style:font-pitch="variable" style:font-charset="x-symbol"/>
    </style:style>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text-properties style:font-name="Aptos" fo:font-family="Aptos" style:font-family-generic="roman" style:font-pitch="variable" style:font-charset="x-symbol"/>
    </style:style>
    <style:style style:name="ListLabel_20_112" style:display-name="ListLabel 112" style:family="text">
      <style:text-properties style:font-name="Aptos" fo:font-family="Aptos" style:font-family-generic="roman" style:font-pitch="variable" style:font-charset="x-symbol"/>
    </style:style>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text-properties style:font-name="Aptos" fo:font-family="Aptos" style:font-family-generic="roman" style:font-pitch="variable" style:font-charset="x-symbol"/>
    </style:style>
    <style:style style:name="ListLabel_20_115" style:display-name="ListLabel 115" style:family="text">
      <style:text-properties style:font-name="Aptos" fo:font-family="Aptos" style:font-family-generic="roman" style:font-pitch="variable" style:font-charset="x-symbol"/>
    </style:style>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text-properties style:font-name="Aptos" fo:font-family="Aptos" style:font-family-generic="roman" style:font-pitch="variable" style:font-charset="x-symbol"/>
    </style:style>
    <style:style style:name="ListLabel_20_118" style:display-name="ListLabel 118" style:family="text">
      <style:text-properties style:font-name="Aptos" fo:font-family="Aptos" style:font-family-generic="roman" style:font-pitch="variable" style:font-charset="x-symbol"/>
    </style:style>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text-properties style:font-name="Aptos" fo:font-family="Aptos" style:font-family-generic="roman" style:font-pitch="variable" style:font-charset="x-symbol"/>
    </style:style>
    <style:style style:name="ListLabel_20_121" style:display-name="ListLabel 121" style:family="text">
      <style:text-properties style:font-name="Aptos" fo:font-family="Aptos" style:font-family-generic="roman" style:font-pitch="variable" style:font-charset="x-symbol"/>
    </style:style>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text-properties style:font-name="Aptos" fo:font-family="Aptos" style:font-family-generic="roman" style:font-pitch="variable" style:font-charset="x-symbol"/>
    </style:style>
    <style:style style:name="ListLabel_20_124" style:display-name="ListLabel 124" style:family="text">
      <style:text-properties style:font-name="Aptos" fo:font-family="Aptos" style:font-family-generic="roman" style:font-pitch="variable" style:font-charset="x-symbol"/>
    </style:style>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text-properties style:font-name="Aptos" fo:font-family="Aptos" style:font-family-generic="roman" style:font-pitch="variable" style:font-charset="x-symbol"/>
    </style:style>
    <style:style style:name="ListLabel_20_127" style:display-name="ListLabel 127" style:family="text">
      <style:text-properties style:font-name="Aptos" fo:font-family="Aptos" style:font-family-generic="roman" style:font-pitch="variable" style:font-charset="x-symbol"/>
    </style:style>
    <style:style style:name="ListLabel_20_128" style:display-name="ListLabel 128" style:family="text">
      <style:text-properties style:font-name-complex="Courier New" style:font-family-complex="'Courier New'" style:font-family-generic-complex="system" style:font-pitch-complex="variable"/>
    </style:style>
    <style:style style:name="ListLabel_20_129" style:display-name="ListLabel 129" style:family="text">
      <style:text-properties style:font-name="Aptos" fo:font-family="Aptos" style:font-family-generic="roman" style:font-pitch="variable" style:font-charset="x-symbol"/>
    </style:style>
    <style:style style:name="ListLabel_20_130" style:display-name="ListLabel 130" style:family="text">
      <style:text-properties style:font-name="Aptos" fo:font-family="Aptos" style:font-family-generic="roman" style:font-pitch="variable" style:font-charset="x-symbol"/>
    </style:style>
    <style:style style:name="ListLabel_20_131" style:display-name="ListLabel 131" style:family="text">
      <style:text-properties style:font-name-complex="Courier New" style:font-family-complex="'Courier New'" style:font-family-generic-complex="system" style:font-pitch-complex="variable"/>
    </style:style>
    <style:style style:name="ListLabel_20_132" style:display-name="ListLabel 132" style:family="text">
      <style:text-properties style:font-name="Aptos" fo:font-family="Aptos" style:font-family-generic="roman" style:font-pitch="variable" style:font-charset="x-symbol"/>
    </style:style>
    <style:style style:name="ListLabel_20_133" style:display-name="ListLabel 133" style:family="text">
      <style:text-properties style:font-name="Aptos" fo:font-family="Aptos" style:font-family-generic="roman" style:font-pitch="variable" style:font-charset="x-symbol"/>
    </style:style>
    <style:style style:name="ListLabel_20_134" style:display-name="ListLabel 134" style:family="text">
      <style:text-properties style:font-name-complex="Courier New" style:font-family-complex="'Courier New'" style:font-family-generic-complex="system" style:font-pitch-complex="variable"/>
    </style:style>
    <style:style style:name="ListLabel_20_135" style:display-name="ListLabel 135" style:family="text">
      <style:text-properties style:font-name="Aptos" fo:font-family="Aptos" style:font-family-generic="roman" style:font-pitch="variable" style:font-charset="x-symbol"/>
    </style:style>
    <style:style style:name="ListLabel_20_136" style:display-name="ListLabel 136" style:family="text">
      <style:text-properties style:font-name="Aptos" fo:font-family="Aptos" style:font-family-generic="roman" style:font-pitch="variable" style:font-charset="x-symbol"/>
    </style:style>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text-properties style:font-name="Aptos" fo:font-family="Aptos" style:font-family-generic="roman" style:font-pitch="variable" style:font-charset="x-symbol"/>
    </style:style>
    <style:style style:name="ListLabel_20_139" style:display-name="ListLabel 139" style:family="text">
      <style:text-properties style:font-name="Aptos" fo:font-family="Aptos" style:font-family-generic="roman" style:font-pitch="variable" style:font-charset="x-symbol"/>
    </style:style>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text-properties style:font-name="Aptos" fo:font-family="Aptos" style:font-family-generic="roman" style:font-pitch="variable" style:font-charset="x-symbol"/>
    </style:style>
    <style:style style:name="ListLabel_20_142" style:display-name="ListLabel 142" style:family="text">
      <style:text-properties style:font-name="Aptos" fo:font-family="Aptos" style:font-family-generic="roman" style:font-pitch="variable" style:font-charset="x-symbol"/>
    </style:style>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text-properties style:font-name="Aptos" fo:font-family="Aptos" style:font-family-generic="roman" style:font-pitch="variable" style:font-charset="x-symbol"/>
    </style:style>
    <style:style style:name="ListLabel_20_145" style:display-name="ListLabel 145" style:family="text">
      <style:text-properties style:font-name="Aptos" fo:font-family="Aptos" style:font-family-generic="roman" style:font-pitch="variable" style:font-charset="x-symbol"/>
    </style:style>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text-properties style:font-name="Aptos" fo:font-family="Aptos" style:font-family-generic="roman" style:font-pitch="variable" style:font-charset="x-symbol"/>
    </style:style>
    <style:style style:name="ListLabel_20_148" style:display-name="ListLabel 148" style:family="text">
      <style:text-properties style:font-name="Aptos" fo:font-family="Aptos" style:font-family-generic="roman" style:font-pitch="variable" style:font-charset="x-symbol"/>
    </style:style>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text-properties style:font-name="Aptos" fo:font-family="Aptos" style:font-family-generic="roman" style:font-pitch="variable" style:font-charset="x-symbol"/>
    </style:style>
    <style:style style:name="ListLabel_20_151" style:display-name="ListLabel 151" style:family="text">
      <style:text-properties style:font-name="Aptos" fo:font-family="Aptos" style:font-family-generic="roman" style:font-pitch="variable" style:font-charset="x-symbol"/>
    </style:style>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text-properties style:font-name="Aptos" fo:font-family="Aptos" style:font-family-generic="roman" style:font-pitch="variable" style:font-charset="x-symbol"/>
    </style:style>
    <style:style style:name="ListLabel_20_154" style:display-name="ListLabel 154" style:family="text">
      <style:text-properties fo:color="#000000" loext:opacity="100%" style:font-name="Times New Roman" fo:font-family="'Times New Roman'" style:font-family-generic="roman" style:font-pitch="variable" fo:font-size="11pt" style:text-underline-style="none" style:font-size-asian="11pt" style:font-name-complex="Times New Roman1" style:font-family-complex="'Times New Roman'" style:font-family-generic-complex="system" style:font-pitch-complex="variable" style:font-size-complex="11pt">
        <loext:char-complex-color loext:theme-type="dark1" loext:color-type="theme"/>
      </style:text-properties>
    </style:style>
    <style:style style:name="ListLabel_20_155" style:display-name="ListLabel 155" style:family="text">
      <style:text-properties style:font-name="Times New Roman" fo:font-family="'Times New Roman'"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ListLabel_20_156" style:display-name="ListLabel 156" style:family="text">
      <style:text-properties fo:color="#000000" loext:opacity="100%" style:font-name="Times New Roman" fo:font-family="'Times New Roman'" style:font-family-generic="roman" style:font-pitch="variable" fo:font-size="11pt" style:text-underline-style="none" style:font-size-asian="11pt" style:font-name-complex="Times New Roman1" style:font-family-complex="'Times New Roman'" style:font-family-generic-complex="system" style:font-pitch-complex="variable" style:font-size-complex="11pt">
        <loext:char-complex-color loext:theme-type="dark1" loext:color-type="theme"/>
      </style:text-properties>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style:list-level-properties>
      </text:list-level-style-bullet>
      <text:list-level-style-number text:level="2" text:style-name="ListLabel_20_2" style:num-format="1" text:start-value="0">
        <style:list-level-properties text:list-level-position-and-space-mode="label-alignment">
          <style:list-level-label-alignment text:label-followed-by="listtab"/>
        </style:list-level-properties>
      </text:list-level-style-number>
      <text:list-level-style-number text:level="3" text:style-name="ListLabel_20_3" style:num-format="1" text:start-value="0">
        <style:list-level-properties text:list-level-position-and-space-mode="label-alignment">
          <style:list-level-label-alignment text:label-followed-by="listtab"/>
        </style:list-level-properties>
      </text:list-level-style-number>
      <text:list-level-style-number text:level="4" text:style-name="ListLabel_20_4" style:num-format="1" text:start-value="0">
        <style:list-level-properties text:list-level-position-and-space-mode="label-alignment">
          <style:list-level-label-alignment text:label-followed-by="listtab"/>
        </style:list-level-properties>
      </text:list-level-style-number>
      <text:list-level-style-number text:level="5" text:style-name="ListLabel_20_5" style:num-format="1" text:start-value="0">
        <style:list-level-properties text:list-level-position-and-space-mode="label-alignment">
          <style:list-level-label-alignment text:label-followed-by="listtab"/>
        </style:list-level-properties>
      </text:list-level-style-number>
      <text:list-level-style-number text:level="6" text:style-name="ListLabel_20_6" style:num-format="1" text:start-value="0">
        <style:list-level-properties text:list-level-position-and-space-mode="label-alignment">
          <style:list-level-label-alignment text:label-followed-by="listtab"/>
        </style:list-level-properties>
      </text:list-level-style-number>
      <text:list-level-style-number text:level="7" text:style-name="ListLabel_20_7" style:num-format="1" text:start-value="0">
        <style:list-level-properties text:list-level-position-and-space-mode="label-alignment">
          <style:list-level-label-alignment text:label-followed-by="listtab"/>
        </style:list-level-properties>
      </text:list-level-style-number>
      <text:list-level-style-number text:level="8" text:style-name="ListLabel_20_8" style:num-format="1" text:start-value="0">
        <style:list-level-properties text:list-level-position-and-space-mode="label-alignment">
          <style:list-level-label-alignment text:label-followed-by="listtab"/>
        </style:list-level-properties>
      </text:list-level-style-number>
      <text:list-level-style-number text:level="9" text:style-name="ListLabel_20_9"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style:list-level-properties>
      </text:list-level-style-bullet>
      <text:list-level-style-number text:level="2" text:style-name="ListLabel_20_11" style:num-format="1" text:start-value="0">
        <style:list-level-properties text:list-level-position-and-space-mode="label-alignment">
          <style:list-level-label-alignment text:label-followed-by="listtab"/>
        </style:list-level-properties>
      </text:list-level-style-number>
      <text:list-level-style-number text:level="3" text:style-name="ListLabel_20_12" style:num-format="1" text:start-value="0">
        <style:list-level-properties text:list-level-position-and-space-mode="label-alignment">
          <style:list-level-label-alignment text:label-followed-by="listtab"/>
        </style:list-level-properties>
      </text:list-level-style-number>
      <text:list-level-style-number text:level="4" text:style-name="ListLabel_20_13" style:num-format="1" text:start-value="0">
        <style:list-level-properties text:list-level-position-and-space-mode="label-alignment">
          <style:list-level-label-alignment text:label-followed-by="listtab"/>
        </style:list-level-properties>
      </text:list-level-style-number>
      <text:list-level-style-number text:level="5" text:style-name="ListLabel_20_14" style:num-format="1" text:start-value="0">
        <style:list-level-properties text:list-level-position-and-space-mode="label-alignment">
          <style:list-level-label-alignment text:label-followed-by="listtab"/>
        </style:list-level-properties>
      </text:list-level-style-number>
      <text:list-level-style-number text:level="6" text:style-name="ListLabel_20_15" style:num-format="1" text:start-value="0">
        <style:list-level-properties text:list-level-position-and-space-mode="label-alignment">
          <style:list-level-label-alignment text:label-followed-by="listtab"/>
        </style:list-level-properties>
      </text:list-level-style-number>
      <text:list-level-style-number text:level="7" text:style-name="ListLabel_20_16" style:num-format="1" text:start-value="0">
        <style:list-level-properties text:list-level-position-and-space-mode="label-alignment">
          <style:list-level-label-alignment text:label-followed-by="listtab"/>
        </style:list-level-properties>
      </text:list-level-style-number>
      <text:list-level-style-number text:level="8" text:style-name="ListLabel_20_17" style:num-format="1" text:start-value="0">
        <style:list-level-properties text:list-level-position-and-space-mode="label-alignment">
          <style:list-level-label-alignment text:label-followed-by="listtab"/>
        </style:list-level-properties>
      </text:list-level-style-number>
      <text:list-level-style-number text:level="9" text:style-name="ListLabel_20_18" style:num-format="1" text:start-value="0">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74" loext:num-list-format="•" style:num-suffix="•" text:bullet-char="•">
        <style:list-level-properties text:list-level-position-and-space-mode="label-alignment">
          <style:list-level-label-alignment text:label-followed-by="listtab" fo:text-indent="-0.635cm" fo:margin-left="2.54cm"/>
        </style:list-level-properties>
        <style:text-properties fo:font-family="'Times New Roman'" style:font-style-name="Regular" style:font-family-generic="roman" style:font-pitch="variable"/>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style:list-level-properties>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style:list-level-properties>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family-generic="roman" style:font-pitch="variable" style:font-charset="x-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fixed"/>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family-generic="roman" style:font-pitch="variable" style:font-charset="x-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fixed"/>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style:list-level-properties>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family-generic="roman" style:font-pitch="variable" style:font-charset="x-symbol"/>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fixed"/>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family-generic="roman" style:font-pitch="variable" style:font-charset="x-symbol"/>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fixed"/>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style:list-level-properties>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family-generic="roman" style:font-pitch="variable" style:font-charset="x-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family-generic="roman" style:font-pitch="variable" style:font-charset="x-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Тема Office">
      <loext:theme-colors loext:name="Стандартная">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21.001cm" fo:page-height="29.7cm" style:num-format="1" style:print-orientation="portrait" fo:margin-top="0.7cm" fo:margin-bottom="1cm" fo:margin-left="1cm" fo:margin-right="1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User</meta:initial-creator>
    <dc:creator>User</dc:creator>
    <meta:editing-cycles>7</meta:editing-cycles>
    <meta:creation-date>2026-02-26T08:55:00</meta:creation-date>
    <dc:date>2026-07-31T08:13:00</dc:date>
    <meta:editing-duration>PT1M</meta:editing-duration>
    <meta:generator>LibreOffice/26.2.4.2$Windows_X86_64 LibreOffice_project/0229ac93fcf0d7cbc6376066c6f35021cef002dc</meta:generator>
    <meta:document-statistic meta:table-count="1" meta:image-count="0" meta:object-count="0" meta:page-count="14" meta:paragraph-count="264" meta:word-count="6369" meta:character-count="50916" meta:non-whitespace-character-count="44560"/>
    <meta:user-defined meta:name="AppVersion">16.0000</meta:user-defined>
    <meta:template xlink:type="simple" xlink:actuate="onRequest" xlink:title="Normal" xlink:href=""/>
  </office:meta>
</office:document-meta>
</file>